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808080" fo:border-bottom="thin solid #FFFFFF" fo:border-left="thin solid #FFFFFF" fo:border-right="thin solid #FFFFFF" style:vertical-align="middle" fo:background-color="#FFFFFF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FFFFFF" style:vertical-align="automatic" fo:background-color="#FFFFFF" style:cell-protect="protected"/>
    </style:style>
    <style:style style:name="ce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none" fo:border-left="thin solid #FFFFFF" fo:border-right="thin solid #FFFFFF" style:vertical-align="automatic" fo:background-color="#FFFFFF" style:cell-protect="protected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thin solid #FFFFFF" fo:border-right="thin solid #FFFFFF" style:vertical-align="automatic" fo:background-color="transparent" style:cell-protect="protected"/>
    </style:style>
    <style:style style:name="ce9" style:family="table-cell" style:parent-style-name="Default" style:data-style-name="N0">
      <style:table-cell-properties style:vertical-align="automatic" fo:background-color="transparent" style:cell-protect="protected"/>
    </style:style>
    <style:style style:name="ce10" style:family="table-cell" style:parent-style-name="Default" style:data-style-name="N0">
      <style:table-cell-properties fo:border="thin solid #FFFFFF" style:vertical-align="automatic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fo:background-color="#D3D3D3" style:cell-protect="protected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D3D3D3" style:vertical-align="automatic" fo:background-color="#5D8AA8" style:cell-protect="protected"/>
      <style:text-properties fo:color="#FFFFFF"/>
    </style:style>
    <style:style style:name="ce13" style:family="table-cell" style:parent-style-name="Default" style:data-style-name="N0">
      <style:table-cell-properties style:vertical-align="automatic" fo:background-color="#D3D3D3" style:cell-protect="protected"/>
    </style:style>
    <style:style style:name="ce14" style:family="table-cell" style:parent-style-name="Default" style:data-style-name="N36">
      <style:table-cell-properties style:vertical-align="automatic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color="#FF0000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color="#008000"/>
    </style:style>
    <style:style style:name="ce18" style:family="table-cell" style:parent-style-name="Default" style:data-style-name="N0">
      <style:table-cell-properties fo:border="thin solid #FFFFFF" style:vertical-align="automatic" fo:background-color="#FFFFFF" style:cell-protect="protected"/>
    </style:style>
    <style:style style:name="ce19" style:family="table-cell" style:parent-style-name="Default" style:data-style-name="N0">
      <style:table-cell-properties fo:border-top="none" fo:border-bottom="none" fo:border-left="thin solid #FFFFFF" fo:border-right="none" style:vertical-align="automatic" fo:background-color="#FFFFFF" style:cell-protect="protected"/>
    </style:style>
    <style:style style:name="ce20" style:family="table-cell" style:parent-style-name="Default" style:data-style-name="N0">
      <style:table-cell-properties fo:border-top="none" fo:border-bottom="thin solid #FFFFFF" fo:border-left="thin solid #FFFFFF" fo:border-right="none" style:vertical-align="automatic" fo:background-color="#FFFFFF" style:cell-protect="protected"/>
    </style:style>
    <style:style style:name="ce21" style:family="table-cell" style:parent-style-name="Default" style:data-style-name="N0">
      <style:table-cell-properties fo:border-top="thin solid #FFFFFF" fo:border-bottom="thin solid #808080" fo:border-left="thin solid #FFFFFF" fo:border-right="thin solid #FFFFFF" style:vertical-align="automatic" fo:background-color="#FFFFFF" style:cell-protect="protected"/>
    </style:style>
    <style:style style:name="ce22" style:family="table-cell" style:parent-style-name="Default" style:data-style-name="N0">
      <style:table-cell-properties fo:border-top="none" fo:border-bottom="none" fo:border-left="thin solid #FFFFFF" fo:border-right="none" style:vertical-align="automatic" fo:background-color="transparent" style:cell-protect="protected"/>
    </style:style>
    <style:style style:name="ce23" style:family="table-cell" style:parent-style-name="Default" style:data-style-name="N0">
      <style:table-cell-properties fo:border-top="none" fo:border-bottom="none" fo:border-left="thin solid #FFFFFF" fo:border-right="none" style:vertical-align="automatic" fo:background-color="#FFFFF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20.3376388888889cm"/>
    </style:style>
    <style:style style:name="co3" style:family="table-column">
      <style:table-column-properties fo:break-before="auto" style:column-width="3.21027777777778cm"/>
    </style:style>
    <style:style style:name="co4" style:family="table-column">
      <style:table-column-properties fo:break-before="auto" style:column-width="2.87513888888889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3.05152777777778cm"/>
    </style:style>
    <style:style style:name="co7" style:family="table-column">
      <style:table-column-properties fo:break-before="auto" style:column-width="3.63361111111111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o_Orçamentá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1" table:number-columns-repeated="4" table:default-cell-style-name="ce1"/>
        <table:table-column table:style-name="co6" table:default-cell-style-name="ce1"/>
        <table:table-column table:style-name="co1" table:number-columns-repeated="4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63" table:default-cell-style-name="ce1"/>
        <table:table-row table:style-name="ro1">
          <table:table-cell office:value-type="string" table:number-columns-spanned="21" table:number-rows-spanned="1" table:style-name="ce23">
            <text:p>Sustenidos Organização Social de Cultura</text:p>
          </table:table-cell>
          <table:covered-table-cell table:number-columns-repeated="20"/>
          <table:table-cell table:number-columns-repeated="16363"/>
        </table:table-row>
        <table:table-row table:style-name="ro1">
          <table:table-cell office:value-type="string" table:number-columns-spanned="21" table:number-rows-spanned="1" table:style-name="ce23">
            <text:p>CG 4 / 2020</text:p>
          </table:table-cell>
          <table:covered-table-cell table:number-columns-repeated="20"/>
          <table:table-cell table:number-columns-repeated="16363"/>
        </table:table-row>
        <table:table-row table:style-name="ro1">
          <table:table-cell office:value-type="string" table:number-columns-spanned="21" table:number-rows-spanned="1" table:style-name="ce23">
            <text:p>Ano do Documento: 2026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22"/>
          <table:covered-table-cell table:number-columns-repeated="20"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7">
            <text:p>Prestação de Contas do Plano Orçamentário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22"/>
          <table:covered-table-cell table:number-columns-repeated="20"/>
          <table:table-cell table:number-columns-repeated="1636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1">
            <text:p/>
          </table:table-cell>
          <table:table-cell office:value-type="string" table:style-name="ce11">
            <text:p>Repasses e Outros Recursos Vinculados ao Contrato de Gestão</text:p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table:number-columns-repeated="16363"/>
        </table:table-row>
        <table:table-row table:style-name="ro2">
          <table:table-cell office:value-type="string" table:style-name="ce12">
            <text:p>Nível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Orçamento Anual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12">
            <text:p>Março</text:p>
          </table:table-cell>
          <table:table-cell office:value-type="string" table:style-name="ce12">
            <text:p>Abril</text:p>
          </table:table-cell>
          <table:table-cell office:value-type="string" table:style-name="ce12">
            <text:p>1º Quadrimestre</text:p>
          </table:table-cell>
          <table:table-cell office:value-type="string" table:style-name="ce12">
            <text:p>Maio</text:p>
          </table:table-cell>
          <table:table-cell office:value-type="string" table:style-name="ce12">
            <text:p>Junho</text:p>
          </table:table-cell>
          <table:table-cell office:value-type="string" table:style-name="ce12">
            <text:p>Julho</text:p>
          </table:table-cell>
          <table:table-cell office:value-type="string" table:style-name="ce12">
            <text:p>Agosto</text:p>
          </table:table-cell>
          <table:table-cell office:value-type="string" table:style-name="ce12">
            <text:p>2º Quadrimestre</text:p>
          </table:table-cell>
          <table:table-cell office:value-type="string" table:style-name="ce12">
            <text:p>Setembro</text:p>
          </table:table-cell>
          <table:table-cell office:value-type="string" table:style-name="ce12">
            <text:p>Outubro</text:p>
          </table:table-cell>
          <table:table-cell office:value-type="string" table:style-name="ce12">
            <text:p>Novembro</text:p>
          </table:table-cell>
          <table:table-cell office:value-type="string" table:style-name="ce12">
            <text:p>Dezembro</text:p>
          </table:table-cell>
          <table:table-cell office:value-type="string" table:style-name="ce12">
            <text:p>3º Quadrimestre</text:p>
          </table:table-cell>
          <table:table-cell office:value-type="string" table:style-name="ce12">
            <text:p>Realizado Anual</text:p>
          </table:table-cell>
          <table:table-cell office:value-type="string" table:style-name="ce12">
            <text:p>Realizado x Previsto</text:p>
          </table:table-cell>
          <table:table-cell office:value-type="string" table:style-name="ce12">
            <text:p>Observações</text:p>
          </table:table-cell>
          <table:table-cell table:number-columns-repeated="16363"/>
        </table:table-row>
        <table:table-row table:style-name="ro2">
          <table:table-cell office:value-type="string" table:style-name="ce13">
            <text:p/>
          </table:table-cell>
          <table:table-cell office:value-type="string" table:style-name="ce13">
            <text:p>subGrupo: Repasses e Outros Recursos Vinculados ao Contrato de Gestão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table:number-columns-repeated="16363"/>
        </table:table-row>
        <table:table-row table:style-name="ro2">
          <table:table-cell office:value-type="string" table:style-name="ce1">
            <text:p>1</text:p>
          </table:table-cell>
          <table:table-cell office:value-type="string" table:style-name="ce1">
            <text:p>Recursos Líquidos para o Contrato de Gestão</text:p>
          </table:table-cell>
          <table:table-cell office:value-type="currency" office:value="42013069" table:style-name="ce14">
            <text:p>R$ 42.013.069,00</text:p>
          </table:table-cell>
          <table:table-cell office:value-type="currency" office:value="3984833.03" table:style-name="ce14">
            <text:p>R$ 3.984.833,03</text:p>
          </table:table-cell>
          <table:table-cell office:value-type="currency" office:value="3376315.12" table:style-name="ce14">
            <text:p>R$ 3.376.315,12</text:p>
          </table:table-cell>
          <table:table-cell office:value-type="currency" office:value="3388475.23" table:style-name="ce14">
            <text:p>R$ 3.388.475,23</text:p>
          </table:table-cell>
          <table:table-cell office:value-type="currency" office:value="3389208.54" table:style-name="ce14">
            <text:p>R$ 3.389.208,54</text:p>
          </table:table-cell>
          <table:table-cell office:value-type="currency" office:value="14138831.92" table:style-name="ce14">
            <text:p>R$ 14.138.831,9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4138831.92" table:style-name="ce14">
            <text:p>R$ 14.138.831,92</text:p>
          </table:table-cell>
          <table:table-cell office:value-type="string" table:style-name="ce16">
            <text:p>33,6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1</text:p>
          </table:table-cell>
          <table:table-cell office:value-type="string" table:style-name="ce1">
            <text:p>Repasse Contrato de Gestão</text:p>
          </table:table-cell>
          <table:table-cell office:value-type="currency" office:value="40433069" table:style-name="ce14">
            <text:p>R$ 40.433.069,00</text:p>
          </table:table-cell>
          <table:table-cell office:value-type="currency" office:value="3369422.42" table:style-name="ce14">
            <text:p>R$ 3.369.422,42</text:p>
          </table:table-cell>
          <table:table-cell office:value-type="currency" office:value="3369422.42" table:style-name="ce14">
            <text:p>R$ 3.369.422,42</text:p>
          </table:table-cell>
          <table:table-cell office:value-type="currency" office:value="3369422.42" table:style-name="ce14">
            <text:p>R$ 3.369.422,42</text:p>
          </table:table-cell>
          <table:table-cell office:value-type="currency" office:value="3369422.42" table:style-name="ce14">
            <text:p>R$ 3.369.422,42</text:p>
          </table:table-cell>
          <table:table-cell office:value-type="currency" office:value="13477689.68" table:style-name="ce14">
            <text:p>R$ 13.477.689,6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477689.68" table:style-name="ce14">
            <text:p>R$ 13.477.689,68</text:p>
          </table:table-cell>
          <table:table-cell office:value-type="string" table:style-name="ce16">
            <text:p>33,3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</text:p>
          </table:table-cell>
          <table:table-cell office:value-type="string" table:style-name="ce1">
            <text:p>Movimentação de Recursos Reservad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1</text:p>
          </table:table-cell>
          <table:table-cell office:value-type="string" table:style-name="ce1">
            <text:p>Constituição Recursos de Reserv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2</text:p>
          </table:table-cell>
          <table:table-cell office:value-type="string" table:style-name="ce1">
            <text:p>Reversão de Recursos de Reserv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3</text:p>
          </table:table-cell>
          <table:table-cell office:value-type="string" table:style-name="ce1">
            <text:p>Constituição Recursos de Contingênci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4</text:p>
          </table:table-cell>
          <table:table-cell office:value-type="string" table:style-name="ce1">
            <text:p>Reversão de Recursos de Contingênci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5</text:p>
          </table:table-cell>
          <table:table-cell office:value-type="string" table:style-name="ce1">
            <text:p>Constituição de outras reservas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2.6</text:p>
          </table:table-cell>
          <table:table-cell office:value-type="string" table:style-name="ce1">
            <text:p>Reversão de outras reservas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3</text:p>
          </table:table-cell>
          <table:table-cell office:value-type="string" table:style-name="ce1">
            <text:p>Outras Receitas</text:p>
          </table:table-cell>
          <table:table-cell office:value-type="currency" office:value="1580000" table:style-name="ce14">
            <text:p>R$ 1.580.000,00</text:p>
          </table:table-cell>
          <table:table-cell office:value-type="currency" office:value="615410.61" table:style-name="ce14">
            <text:p>R$ 615.410,61</text:p>
          </table:table-cell>
          <table:table-cell office:value-type="currency" office:value="6892.7" table:style-name="ce14">
            <text:p>R$ 6.892,70</text:p>
          </table:table-cell>
          <table:table-cell office:value-type="currency" office:value="19052.810000000001" table:style-name="ce14">
            <text:p>R$ 19.052,81</text:p>
          </table:table-cell>
          <table:table-cell office:value-type="currency" office:value="19786.12" table:style-name="ce14">
            <text:p>R$ 19.786,12</text:p>
          </table:table-cell>
          <table:table-cell office:value-type="currency" office:value="661142.24" table:style-name="ce14">
            <text:p>R$ 661.142,2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661142.24" table:style-name="ce14">
            <text:p>R$ 661.142,24</text:p>
          </table:table-cell>
          <table:table-cell office:value-type="string" table:style-name="ce16">
            <text:p>41,8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3.1</text:p>
          </table:table-cell>
          <table:table-cell office:value-type="string" table:style-name="ce1">
            <text:p>Saldo anterior para a utilização no exercício</text:p>
          </table:table-cell>
          <table:table-cell office:value-type="currency" office:value="1300000" table:style-name="ce14">
            <text:p>R$ 1.300.000,00</text:p>
          </table:table-cell>
          <table:table-cell office:value-type="currency" office:value="603645.18000000005" table:style-name="ce14">
            <text:p>R$ 603.645,18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603645.18000000005" table:style-name="ce14">
            <text:p>R$ 603.645,1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603645.18000000005" table:style-name="ce14">
            <text:p>R$ 603.645,18</text:p>
          </table:table-cell>
          <table:table-cell office:value-type="string" table:style-name="ce16">
            <text:p>46,4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.3.2</text:p>
          </table:table-cell>
          <table:table-cell office:value-type="string" table:style-name="ce1">
            <text:p>Receitas Financeiras</text:p>
          </table:table-cell>
          <table:table-cell office:value-type="currency" office:value="280000" table:style-name="ce14">
            <text:p>R$ 280.000,00</text:p>
          </table:table-cell>
          <table:table-cell office:value-type="currency" office:value="11765.43" table:style-name="ce14">
            <text:p>R$ 11.765,43</text:p>
          </table:table-cell>
          <table:table-cell office:value-type="currency" office:value="6892.7" table:style-name="ce14">
            <text:p>R$ 6.892,70</text:p>
          </table:table-cell>
          <table:table-cell office:value-type="currency" office:value="19052.810000000001" table:style-name="ce14">
            <text:p>R$ 19.052,81</text:p>
          </table:table-cell>
          <table:table-cell office:value-type="currency" office:value="19786.12" table:style-name="ce14">
            <text:p>R$ 19.786,12</text:p>
          </table:table-cell>
          <table:table-cell office:value-type="currency" office:value="57497.06" table:style-name="ce14">
            <text:p>R$ 57.497,0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7497.06" table:style-name="ce14">
            <text:p>R$ 57.497,06</text:p>
          </table:table-cell>
          <table:table-cell office:value-type="string" table:style-name="ce16">
            <text:p>20,5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2</text:p>
          </table:table-cell>
          <table:table-cell office:value-type="string" table:style-name="ce1">
            <text:p>Recursos de Investimento do Contrato de Gestã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2.1</text:p>
          </table:table-cell>
          <table:table-cell office:value-type="string" table:style-name="ce1">
            <text:p>Investimento do CG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</text:p>
          </table:table-cell>
          <table:table-cell office:value-type="string" table:style-name="ce1">
            <text:p>Recursos de Captação</text:p>
          </table:table-cell>
          <table:table-cell office:value-type="currency" office:value="4508290.4000000004" table:style-name="ce14">
            <text:p>R$ 4.508.290,40</text:p>
          </table:table-cell>
          <table:table-cell office:value-type="currency" office:value="21752.81" table:style-name="ce14">
            <text:p>R$ 21.752,81</text:p>
          </table:table-cell>
          <table:table-cell office:value-type="currency" office:value="40946.46" table:style-name="ce14">
            <text:p>R$ 40.946,46</text:p>
          </table:table-cell>
          <table:table-cell office:value-type="currency" office:value="40334.519999999997" table:style-name="ce14">
            <text:p>R$ 40.334,52</text:p>
          </table:table-cell>
          <table:table-cell office:value-type="currency" office:value="32272.880000000001" table:style-name="ce14">
            <text:p>R$ 32.272,88</text:p>
          </table:table-cell>
          <table:table-cell office:value-type="currency" office:value="135306.67000000001" table:style-name="ce14">
            <text:p>R$ 135.306,6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5306.67000000001" table:style-name="ce14">
            <text:p>R$ 135.306,67</text:p>
          </table:table-cell>
          <table:table-cell office:value-type="string" table:style-name="ce17">
            <text:p>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</text:p>
          </table:table-cell>
          <table:table-cell office:value-type="string" table:style-name="ce1">
            <text:p>Recurso de Captação Voltado a Custeio</text:p>
          </table:table-cell>
          <table:table-cell office:value-type="currency" office:value="4508290.4000000004" table:style-name="ce14">
            <text:p>R$ 4.508.290,40</text:p>
          </table:table-cell>
          <table:table-cell office:value-type="currency" office:value="21752.81" table:style-name="ce14">
            <text:p>R$ 21.752,81</text:p>
          </table:table-cell>
          <table:table-cell office:value-type="currency" office:value="40946.46" table:style-name="ce14">
            <text:p>R$ 40.946,46</text:p>
          </table:table-cell>
          <table:table-cell office:value-type="currency" office:value="40334.519999999997" table:style-name="ce14">
            <text:p>R$ 40.334,52</text:p>
          </table:table-cell>
          <table:table-cell office:value-type="currency" office:value="32272.880000000001" table:style-name="ce14">
            <text:p>R$ 32.272,88</text:p>
          </table:table-cell>
          <table:table-cell office:value-type="currency" office:value="135306.67000000001" table:style-name="ce14">
            <text:p>R$ 135.306,6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5306.67000000001" table:style-name="ce14">
            <text:p>R$ 135.306,67</text:p>
          </table:table-cell>
          <table:table-cell office:value-type="string" table:style-name="ce17">
            <text:p>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1</text:p>
          </table:table-cell>
          <table:table-cell office:value-type="string" table:style-name="ce1">
            <text:p>Captação de Recursos Operacionais (bilheteria, cessão onerosa de espaço, loja, café, doações, estacionamento, etc)</text:p>
          </table:table-cell>
          <table:table-cell office:value-type="currency" office:value="233290.4" table:style-name="ce14">
            <text:p>R$ 233.290,40</text:p>
          </table:table-cell>
          <table:table-cell office:value-type="currency" office:value="20058.169999999998" table:style-name="ce14">
            <text:p>R$ 20.058,17</text:p>
          </table:table-cell>
          <table:table-cell office:value-type="currency" office:value="39475.9" table:style-name="ce14">
            <text:p>R$ 39.475,90</text:p>
          </table:table-cell>
          <table:table-cell office:value-type="currency" office:value="37992.89" table:style-name="ce14">
            <text:p>R$ 37.992,89</text:p>
          </table:table-cell>
          <table:table-cell office:value-type="currency" office:value="29842.47" table:style-name="ce14">
            <text:p>R$ 29.842,47</text:p>
          </table:table-cell>
          <table:table-cell office:value-type="currency" office:value="127369.43" table:style-name="ce14">
            <text:p>R$ 127.369,4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7369.43" table:style-name="ce14">
            <text:p>R$ 127.369,43</text:p>
          </table:table-cell>
          <table:table-cell office:value-type="string" table:style-name="ce16">
            <text:p>54,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2</text:p>
          </table:table-cell>
          <table:table-cell office:value-type="string" table:style-name="ce1">
            <text:p>Captação de Recursos Incentivados Total</text:p>
          </table:table-cell>
          <table:table-cell office:value-type="currency" office:value="4275000" table:style-name="ce14">
            <text:p>R$ 4.275.000,00</text:p>
          </table:table-cell>
          <table:table-cell office:value-type="currency" office:value="1694.64" table:style-name="ce14">
            <text:p>R$ 1.694,64</text:p>
          </table:table-cell>
          <table:table-cell office:value-type="currency" office:value="1470.56" table:style-name="ce14">
            <text:p>R$ 1.470,56</text:p>
          </table:table-cell>
          <table:table-cell office:value-type="currency" office:value="2341.63" table:style-name="ce14">
            <text:p>R$ 2.341,63</text:p>
          </table:table-cell>
          <table:table-cell office:value-type="currency" office:value="2430.41" table:style-name="ce14">
            <text:p>R$ 2.430,41</text:p>
          </table:table-cell>
          <table:table-cell office:value-type="currency" office:value="7937.24" table:style-name="ce14">
            <text:p>R$ 7.937,2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937.24" table:style-name="ce14">
            <text:p>R$ 7.937,24</text:p>
          </table:table-cell>
          <table:table-cell office:value-type="string" table:style-name="ce17">
            <text:p>0,1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2.1</text:p>
          </table:table-cell>
          <table:table-cell office:value-type="string" table:style-name="ce1">
            <text:p>Captação de Recursos Incentivados</text:p>
          </table:table-cell>
          <table:table-cell office:value-type="currency" office:value="4000000" table:style-name="ce14">
            <text:p>R$ 4.00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2.2</text:p>
          </table:table-cell>
          <table:table-cell office:value-type="string" table:style-name="ce1">
            <text:p>Saldo Captação Recursos p/utilização em 2025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2.3</text:p>
          </table:table-cell>
          <table:table-cell office:value-type="string" table:style-name="ce1">
            <text:p>Receitas Financeiras</text:p>
          </table:table-cell>
          <table:table-cell office:value-type="currency" office:value="275000" table:style-name="ce14">
            <text:p>R$ 275.000,00</text:p>
          </table:table-cell>
          <table:table-cell office:value-type="currency" office:value="1694.64" table:style-name="ce14">
            <text:p>R$ 1.694,64</text:p>
          </table:table-cell>
          <table:table-cell office:value-type="currency" office:value="1470.56" table:style-name="ce14">
            <text:p>R$ 1.470,56</text:p>
          </table:table-cell>
          <table:table-cell office:value-type="currency" office:value="2341.63" table:style-name="ce14">
            <text:p>R$ 2.341,63</text:p>
          </table:table-cell>
          <table:table-cell office:value-type="currency" office:value="2430.41" table:style-name="ce14">
            <text:p>R$ 2.430,41</text:p>
          </table:table-cell>
          <table:table-cell office:value-type="currency" office:value="7937.24" table:style-name="ce14">
            <text:p>R$ 7.937,2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937.24" table:style-name="ce14">
            <text:p>R$ 7.937,24</text:p>
          </table:table-cell>
          <table:table-cell office:value-type="string" table:style-name="ce16">
            <text:p>2,8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3</text:p>
          </table:table-cell>
          <table:table-cell office:value-type="string" table:style-name="ce1">
            <text:p>Trabalho Voluntári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1.4</text:p>
          </table:table-cell>
          <table:table-cell office:value-type="string" table:style-name="ce1">
            <text:p>Parceria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3.2</text:p>
          </table:table-cell>
          <table:table-cell office:value-type="string" table:style-name="ce1">
            <text:p>Recursos de Captação voltados a Investiment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2">
            <text:p/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style-name="ce11">
            <text:p/>
          </table:table-cell>
          <table:table-cell office:value-type="string" table:style-name="ce11">
            <text:p>Receitas Apropriadas Vinculadas ao Contrato de Gestão</text:p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table:number-columns-repeated="16363"/>
        </table:table-row>
        <table:table-row table:style-name="ro2">
          <table:table-cell office:value-type="string" table:style-name="ce12">
            <text:p>Nível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Orçamento Anual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12">
            <text:p>Março</text:p>
          </table:table-cell>
          <table:table-cell office:value-type="string" table:style-name="ce12">
            <text:p>Abril</text:p>
          </table:table-cell>
          <table:table-cell office:value-type="string" table:style-name="ce12">
            <text:p>1º Quadrimestre</text:p>
          </table:table-cell>
          <table:table-cell office:value-type="string" table:style-name="ce12">
            <text:p>Maio</text:p>
          </table:table-cell>
          <table:table-cell office:value-type="string" table:style-name="ce12">
            <text:p>Junho</text:p>
          </table:table-cell>
          <table:table-cell office:value-type="string" table:style-name="ce12">
            <text:p>Julho</text:p>
          </table:table-cell>
          <table:table-cell office:value-type="string" table:style-name="ce12">
            <text:p>Agosto</text:p>
          </table:table-cell>
          <table:table-cell office:value-type="string" table:style-name="ce12">
            <text:p>2º Quadrimestre</text:p>
          </table:table-cell>
          <table:table-cell office:value-type="string" table:style-name="ce12">
            <text:p>Setembro</text:p>
          </table:table-cell>
          <table:table-cell office:value-type="string" table:style-name="ce12">
            <text:p>Outubro</text:p>
          </table:table-cell>
          <table:table-cell office:value-type="string" table:style-name="ce12">
            <text:p>Novembro</text:p>
          </table:table-cell>
          <table:table-cell office:value-type="string" table:style-name="ce12">
            <text:p>Dezembro</text:p>
          </table:table-cell>
          <table:table-cell office:value-type="string" table:style-name="ce12">
            <text:p>3º Quadrimestre</text:p>
          </table:table-cell>
          <table:table-cell office:value-type="string" table:style-name="ce12">
            <text:p>Realizado Anual</text:p>
          </table:table-cell>
          <table:table-cell office:value-type="string" table:style-name="ce12">
            <text:p>Realizado x Previsto</text:p>
          </table:table-cell>
          <table:table-cell office:value-type="string" table:style-name="ce12">
            <text:p>Observações</text:p>
          </table:table-cell>
          <table:table-cell table:number-columns-repeated="16363"/>
        </table:table-row>
        <table:table-row table:style-name="ro2">
          <table:table-cell office:value-type="string" table:style-name="ce13">
            <text:p/>
          </table:table-cell>
          <table:table-cell office:value-type="string" table:style-name="ce13">
            <text:p>subGrupo: Receitas Apropriadas Vinculadas ao Contrato de Gestão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table:number-columns-repeated="16363"/>
        </table:table-row>
        <table:table-row table:style-name="ro2">
          <table:table-cell office:value-type="string" table:style-name="ce1">
            <text:p>4</text:p>
          </table:table-cell>
          <table:table-cell office:value-type="string" table:style-name="ce1">
            <text:p>Total de Receitas Vinculadas ao Plano de Trabalho</text:p>
          </table:table-cell>
          <table:table-cell office:value-type="currency" office:value="48095609.399999999" table:style-name="ce14">
            <text:p>R$ 48.095.609,40</text:p>
          </table:table-cell>
          <table:table-cell office:value-type="currency" office:value="2985137.5" table:style-name="ce14">
            <text:p>R$ 2.985.137,50</text:p>
          </table:table-cell>
          <table:table-cell office:value-type="currency" office:value="2496713.58" table:style-name="ce14">
            <text:p>R$ 2.496.713,58</text:p>
          </table:table-cell>
          <table:table-cell office:value-type="currency" office:value="3798764.91" table:style-name="ce14">
            <text:p>R$ 3.798.764,91</text:p>
          </table:table-cell>
          <table:table-cell office:value-type="currency" office:value="3936044.86" table:style-name="ce14">
            <text:p>R$ 3.936.044,86</text:p>
          </table:table-cell>
          <table:table-cell office:value-type="currency" office:value="13216660.85" table:style-name="ce14">
            <text:p>R$ 13.216.660,8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216660.85" table:style-name="ce14">
            <text:p>R$ 13.216.660,85</text:p>
          </table:table-cell>
          <table:table-cell office:value-type="string" table:style-name="ce16">
            <text:p>27,4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1</text:p>
          </table:table-cell>
          <table:table-cell office:value-type="string" table:style-name="ce1">
            <text:p>Receita de Repasse Apropriada</text:p>
          </table:table-cell>
          <table:table-cell office:value-type="currency" office:value="43307319" table:style-name="ce14">
            <text:p>R$ 43.307.319,00</text:p>
          </table:table-cell>
          <table:table-cell office:value-type="currency" office:value="2901715.83" table:style-name="ce14">
            <text:p>R$ 2.901.715,83</text:p>
          </table:table-cell>
          <table:table-cell office:value-type="currency" office:value="2404912.58" table:style-name="ce14">
            <text:p>R$ 2.404.912,58</text:p>
          </table:table-cell>
          <table:table-cell office:value-type="currency" office:value="3684667.42" table:style-name="ce14">
            <text:p>R$ 3.684.667,42</text:p>
          </table:table-cell>
          <table:table-cell office:value-type="currency" office:value="3835078.65" table:style-name="ce14">
            <text:p>R$ 3.835.078,65</text:p>
          </table:table-cell>
          <table:table-cell office:value-type="currency" office:value="12826374.48" table:style-name="ce14">
            <text:p>R$ 12.826.374,4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826374.48" table:style-name="ce14">
            <text:p>R$ 12.826.374,48</text:p>
          </table:table-cell>
          <table:table-cell office:value-type="string" table:style-name="ce16">
            <text:p>29,62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</text:p>
          </table:table-cell>
          <table:table-cell office:value-type="string" table:style-name="ce1">
            <text:p>Receita de Captação Apropriada</text:p>
          </table:table-cell>
          <table:table-cell office:value-type="currency" office:value="4233290.4000000004" table:style-name="ce14">
            <text:p>R$ 4.233.290,40</text:p>
          </table:table-cell>
          <table:table-cell office:value-type="currency" office:value="20058.71" table:style-name="ce14">
            <text:p>R$ 20.058,71</text:p>
          </table:table-cell>
          <table:table-cell office:value-type="currency" office:value="39476.44" table:style-name="ce14">
            <text:p>R$ 39.476,44</text:p>
          </table:table-cell>
          <table:table-cell office:value-type="currency" office:value="38013.43" table:style-name="ce14">
            <text:p>R$ 38.013,43</text:p>
          </table:table-cell>
          <table:table-cell office:value-type="currency" office:value="29987.95" table:style-name="ce14">
            <text:p>R$ 29.987,95</text:p>
          </table:table-cell>
          <table:table-cell office:value-type="currency" office:value="127536.53" table:style-name="ce14">
            <text:p>R$ 127.536,5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7536.53" table:style-name="ce14">
            <text:p>R$ 127.536,53</text:p>
          </table:table-cell>
          <table:table-cell office:value-type="string" table:style-name="ce16">
            <text:p>3,01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.1</text:p>
          </table:table-cell>
          <table:table-cell office:value-type="string" table:style-name="ce1">
            <text:p>Captação de Recursos Operacionais (bilheteria, cessão onerosa de espaço, loja, café, doações, estacionamento, etc)</text:p>
          </table:table-cell>
          <table:table-cell office:value-type="currency" office:value="233290.4" table:style-name="ce14">
            <text:p>R$ 233.290,40</text:p>
          </table:table-cell>
          <table:table-cell office:value-type="currency" office:value="20058.71" table:style-name="ce14">
            <text:p>R$ 20.058,71</text:p>
          </table:table-cell>
          <table:table-cell office:value-type="currency" office:value="39476.44" table:style-name="ce14">
            <text:p>R$ 39.476,44</text:p>
          </table:table-cell>
          <table:table-cell office:value-type="currency" office:value="38013.43" table:style-name="ce14">
            <text:p>R$ 38.013,43</text:p>
          </table:table-cell>
          <table:table-cell office:value-type="currency" office:value="29987.95" table:style-name="ce14">
            <text:p>R$ 29.987,95</text:p>
          </table:table-cell>
          <table:table-cell office:value-type="currency" office:value="127536.53" table:style-name="ce14">
            <text:p>R$ 127.536,5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7536.53" table:style-name="ce14">
            <text:p>R$ 127.536,53</text:p>
          </table:table-cell>
          <table:table-cell office:value-type="string" table:style-name="ce16">
            <text:p>54,6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.2</text:p>
          </table:table-cell>
          <table:table-cell office:value-type="string" table:style-name="ce1">
            <text:p>Captação de Recursos Incentivados Total</text:p>
          </table:table-cell>
          <table:table-cell office:value-type="currency" office:value="4000000" table:style-name="ce14">
            <text:p>R$ 4.00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.2.1</text:p>
          </table:table-cell>
          <table:table-cell office:value-type="string" table:style-name="ce1">
            <text:p>Captação de Recursos Incentivados</text:p>
          </table:table-cell>
          <table:table-cell office:value-type="currency" office:value="4000000" table:style-name="ce14">
            <text:p>R$ 4.00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.3</text:p>
          </table:table-cell>
          <table:table-cell office:value-type="string" table:style-name="ce1">
            <text:p>Trabalho Voluntári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2.4</text:p>
          </table:table-cell>
          <table:table-cell office:value-type="string" table:style-name="ce1">
            <text:p>Parceria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3</text:p>
          </table:table-cell>
          <table:table-cell office:value-type="string" table:style-name="ce1">
            <text:p>Total das Receitas Financeiras</text:p>
          </table:table-cell>
          <table:table-cell office:value-type="currency" office:value="555000" table:style-name="ce14">
            <text:p>R$ 555.000,00</text:p>
          </table:table-cell>
          <table:table-cell office:value-type="currency" office:value="63362.96" table:style-name="ce14">
            <text:p>R$ 63.362,96</text:p>
          </table:table-cell>
          <table:table-cell office:value-type="currency" office:value="52324.56" table:style-name="ce14">
            <text:p>R$ 52.324,56</text:p>
          </table:table-cell>
          <table:table-cell office:value-type="currency" office:value="76084.06" table:style-name="ce14">
            <text:p>R$ 76.084,06</text:p>
          </table:table-cell>
          <table:table-cell office:value-type="currency" office:value="70978.259999999995" table:style-name="ce14">
            <text:p>R$ 70.978,26</text:p>
          </table:table-cell>
          <table:table-cell office:value-type="currency" office:value="262749.84000000003" table:style-name="ce14">
            <text:p>R$ 262.749,8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62749.84000000003" table:style-name="ce14">
            <text:p>R$ 262.749,84</text:p>
          </table:table-cell>
          <table:table-cell office:value-type="string" table:style-name="ce16">
            <text:p>47,3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4.4</text:p>
          </table:table-cell>
          <table:table-cell office:value-type="string" table:style-name="ce1">
            <text:p>Outras receitas apropriada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2">
            <text:p/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style-name="ce13">
            <text:p/>
          </table:table-cell>
          <table:table-cell office:value-type="string" table:style-name="ce13">
            <text:p>subGrupo: Despesas do Contrato De Gestão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table:number-columns-repeated="16363"/>
        </table:table-row>
        <table:table-row table:style-name="ro2">
          <table:table-cell office:value-type="string" table:style-name="ce1">
            <text:p>6</text:p>
          </table:table-cell>
          <table:table-cell office:value-type="string" table:style-name="ce1">
            <text:p>Total de Despesas</text:p>
          </table:table-cell>
          <table:table-cell office:value-type="currency" office:value="48095609.399999999" table:style-name="ce14">
            <text:p>R$ 48.095.609,40</text:p>
          </table:table-cell>
          <table:table-cell office:value-type="currency" office:value="2985137.5" table:style-name="ce14">
            <text:p>R$ 2.985.137,50</text:p>
          </table:table-cell>
          <table:table-cell office:value-type="currency" office:value="2496713.58" table:style-name="ce14">
            <text:p>R$ 2.496.713,58</text:p>
          </table:table-cell>
          <table:table-cell office:value-type="currency" office:value="3798764.91" table:style-name="ce14">
            <text:p>R$ 3.798.764,91</text:p>
          </table:table-cell>
          <table:table-cell office:value-type="currency" office:value="3936044.86" table:style-name="ce14">
            <text:p>R$ 3.936.044,86</text:p>
          </table:table-cell>
          <table:table-cell office:value-type="currency" office:value="13216660.85" table:style-name="ce14">
            <text:p>R$ 13.216.660,8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216660.85" table:style-name="ce14">
            <text:p>R$ 13.216.660,85</text:p>
          </table:table-cell>
          <table:table-cell office:value-type="string" table:style-name="ce16">
            <text:p>27,4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</text:p>
          </table:table-cell>
          <table:table-cell office:value-type="string" table:style-name="ce1">
            <text:p>Subtotal Despesas</text:p>
          </table:table-cell>
          <table:table-cell office:value-type="currency" office:value="46358859.399999999" table:style-name="ce14">
            <text:p>R$ 46.358.859,40</text:p>
          </table:table-cell>
          <table:table-cell office:value-type="currency" office:value="2846631.02" table:style-name="ce14">
            <text:p>R$ 2.846.631,02</text:p>
          </table:table-cell>
          <table:table-cell office:value-type="currency" office:value="2358217.7799999998" table:style-name="ce14">
            <text:p>R$ 2.358.217,78</text:p>
          </table:table-cell>
          <table:table-cell office:value-type="currency" office:value="3660255.3" table:style-name="ce14">
            <text:p>R$ 3.660.255,30</text:p>
          </table:table-cell>
          <table:table-cell office:value-type="currency" office:value="3797562.17" table:style-name="ce14">
            <text:p>R$ 3.797.562,17</text:p>
          </table:table-cell>
          <table:table-cell office:value-type="currency" office:value="12662666.27" table:style-name="ce14">
            <text:p>R$ 12.662.666,2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662666.27" table:style-name="ce14">
            <text:p>R$ 12.662.666,27</text:p>
          </table:table-cell>
          <table:table-cell office:value-type="string" table:style-name="ce16">
            <text:p>27,31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</text:p>
          </table:table-cell>
          <table:table-cell office:value-type="string" table:style-name="ce1">
            <text:p>Recursos Humanos - Salários, encargos e benefícios</text:p>
          </table:table-cell>
          <table:table-cell office:value-type="currency" office:value="37158708.07" table:style-name="ce14">
            <text:p>R$ 37.158.708,07</text:p>
          </table:table-cell>
          <table:table-cell office:value-type="currency" office:value="2597346.3199999998" table:style-name="ce14">
            <text:p>R$ 2.597.346,32</text:p>
          </table:table-cell>
          <table:table-cell office:value-type="currency" office:value="2063064.07" table:style-name="ce14">
            <text:p>R$ 2.063.064,07</text:p>
          </table:table-cell>
          <table:table-cell office:value-type="currency" office:value="2960790.03" table:style-name="ce14">
            <text:p>R$ 2.960.790,03</text:p>
          </table:table-cell>
          <table:table-cell office:value-type="currency" office:value="3166884.66" table:style-name="ce14">
            <text:p>R$ 3.166.884,66</text:p>
          </table:table-cell>
          <table:table-cell office:value-type="currency" office:value="10788085.08" table:style-name="ce14">
            <text:p>R$ 10.788.085,0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0788085.08" table:style-name="ce14">
            <text:p>R$ 10.788.085,08</text:p>
          </table:table-cell>
          <table:table-cell office:value-type="string" table:style-name="ce16">
            <text:p>29,0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1</text:p>
          </table:table-cell>
          <table:table-cell office:value-type="string" table:style-name="ce1">
            <text:p>Diretoria</text:p>
          </table:table-cell>
          <table:table-cell office:value-type="currency" office:value="505262.5" table:style-name="ce14">
            <text:p>R$ 505.262,50</text:p>
          </table:table-cell>
          <table:table-cell office:value-type="currency" office:value="38636.44" table:style-name="ce14">
            <text:p>R$ 38.636,44</text:p>
          </table:table-cell>
          <table:table-cell office:value-type="currency" office:value="36750.199999999997" table:style-name="ce14">
            <text:p>R$ 36.750,20</text:p>
          </table:table-cell>
          <table:table-cell office:value-type="currency" office:value="41261.769999999997" table:style-name="ce14">
            <text:p>R$ 41.261,77</text:p>
          </table:table-cell>
          <table:table-cell office:value-type="currency" office:value="41154.57" table:style-name="ce14">
            <text:p>R$ 41.154,57</text:p>
          </table:table-cell>
          <table:table-cell office:value-type="currency" office:value="157802.98000000001" table:style-name="ce14">
            <text:p>R$ 157.802,9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7802.98000000001" table:style-name="ce14">
            <text:p>R$ 157.802,98</text:p>
          </table:table-cell>
          <table:table-cell office:value-type="string" table:style-name="ce16">
            <text:p>31,2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1.1</text:p>
          </table:table-cell>
          <table:table-cell office:value-type="string" table:style-name="ce1">
            <text:p>Área Meio</text:p>
          </table:table-cell>
          <table:table-cell office:value-type="currency" office:value="505262.5" table:style-name="ce14">
            <text:p>R$ 505.262,50</text:p>
          </table:table-cell>
          <table:table-cell office:value-type="currency" office:value="38636.44" table:style-name="ce14">
            <text:p>R$ 38.636,44</text:p>
          </table:table-cell>
          <table:table-cell office:value-type="currency" office:value="36750.199999999997" table:style-name="ce14">
            <text:p>R$ 36.750,20</text:p>
          </table:table-cell>
          <table:table-cell office:value-type="currency" office:value="41261.769999999997" table:style-name="ce14">
            <text:p>R$ 41.261,77</text:p>
          </table:table-cell>
          <table:table-cell office:value-type="currency" office:value="41154.57" table:style-name="ce14">
            <text:p>R$ 41.154,57</text:p>
          </table:table-cell>
          <table:table-cell office:value-type="currency" office:value="157802.98000000001" table:style-name="ce14">
            <text:p>R$ 157.802,9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7802.98000000001" table:style-name="ce14">
            <text:p>R$ 157.802,98</text:p>
          </table:table-cell>
          <table:table-cell office:value-type="string" table:style-name="ce16">
            <text:p>31,2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1.2</text:p>
          </table:table-cell>
          <table:table-cell office:value-type="string" table:style-name="ce1">
            <text:p>Área Fim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2</text:p>
          </table:table-cell>
          <table:table-cell office:value-type="string" table:style-name="ce1">
            <text:p>Demais Funcionários</text:p>
          </table:table-cell>
          <table:table-cell office:value-type="currency" office:value="36413445.57" table:style-name="ce14">
            <text:p>R$ 36.413.445,57</text:p>
          </table:table-cell>
          <table:table-cell office:value-type="currency" office:value="2539427.9500000002" table:style-name="ce14">
            <text:p>R$ 2.539.427,95</text:p>
          </table:table-cell>
          <table:table-cell office:value-type="currency" office:value="2007358.05" table:style-name="ce14">
            <text:p>R$ 2.007.358,05</text:p>
          </table:table-cell>
          <table:table-cell office:value-type="currency" office:value="2897598.04" table:style-name="ce14">
            <text:p>R$ 2.897.598,04</text:p>
          </table:table-cell>
          <table:table-cell office:value-type="currency" office:value="3108296.92" table:style-name="ce14">
            <text:p>R$ 3.108.296,92</text:p>
          </table:table-cell>
          <table:table-cell office:value-type="currency" office:value="10552680.960000001" table:style-name="ce14">
            <text:p>R$ 10.552.680,9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0552680.960000001" table:style-name="ce14">
            <text:p>R$ 10.552.680,96</text:p>
          </table:table-cell>
          <table:table-cell office:value-type="string" table:style-name="ce16">
            <text:p>28,9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2.1</text:p>
          </table:table-cell>
          <table:table-cell office:value-type="string" table:style-name="ce1">
            <text:p>Área Meio</text:p>
          </table:table-cell>
          <table:table-cell office:value-type="currency" office:value="10785686.42" table:style-name="ce14">
            <text:p>R$ 10.785.686,42</text:p>
          </table:table-cell>
          <table:table-cell office:value-type="currency" office:value="778560.96" table:style-name="ce14">
            <text:p>R$ 778.560,96</text:p>
          </table:table-cell>
          <table:table-cell office:value-type="currency" office:value="795638.81" table:style-name="ce14">
            <text:p>R$ 795.638,81</text:p>
          </table:table-cell>
          <table:table-cell office:value-type="currency" office:value="923176.29" table:style-name="ce14">
            <text:p>R$ 923.176,29</text:p>
          </table:table-cell>
          <table:table-cell office:value-type="currency" office:value="960201.34" table:style-name="ce14">
            <text:p>R$ 960.201,34</text:p>
          </table:table-cell>
          <table:table-cell office:value-type="currency" office:value="3457577.4" table:style-name="ce14">
            <text:p>R$ 3.457.577,4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457577.4" table:style-name="ce14">
            <text:p>R$ 3.457.577,40</text:p>
          </table:table-cell>
          <table:table-cell office:value-type="string" table:style-name="ce16">
            <text:p>32,0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2.2</text:p>
          </table:table-cell>
          <table:table-cell office:value-type="string" table:style-name="ce1">
            <text:p>Área Fim</text:p>
          </table:table-cell>
          <table:table-cell office:value-type="currency" office:value="25627759.149999999" table:style-name="ce14">
            <text:p>R$ 25.627.759,15</text:p>
          </table:table-cell>
          <table:table-cell office:value-type="currency" office:value="1760866.99" table:style-name="ce14">
            <text:p>R$ 1.760.866,99</text:p>
          </table:table-cell>
          <table:table-cell office:value-type="currency" office:value="1211719.24" table:style-name="ce14">
            <text:p>R$ 1.211.719,24</text:p>
          </table:table-cell>
          <table:table-cell office:value-type="currency" office:value="1974421.75" table:style-name="ce14">
            <text:p>R$ 1.974.421,75</text:p>
          </table:table-cell>
          <table:table-cell office:value-type="currency" office:value="2148095.58" table:style-name="ce14">
            <text:p>R$ 2.148.095,58</text:p>
          </table:table-cell>
          <table:table-cell office:value-type="currency" office:value="7095103.5599999996" table:style-name="ce14">
            <text:p>R$ 7.095.103,5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095103.5599999996" table:style-name="ce14">
            <text:p>R$ 7.095.103,56</text:p>
          </table:table-cell>
          <table:table-cell office:value-type="string" table:style-name="ce16">
            <text:p>27,6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3</text:p>
          </table:table-cell>
          <table:table-cell office:value-type="string" table:style-name="ce1">
            <text:p>Estagiári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3.1</text:p>
          </table:table-cell>
          <table:table-cell office:value-type="string" table:style-name="ce1">
            <text:p>Área Mei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3.2</text:p>
          </table:table-cell>
          <table:table-cell office:value-type="string" table:style-name="ce1">
            <text:p>Área Fim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4</text:p>
          </table:table-cell>
          <table:table-cell office:value-type="string" table:style-name="ce1">
            <text:p>Aprendizes</text:p>
          </table:table-cell>
          <table:table-cell office:value-type="currency" office:value="240000" table:style-name="ce14">
            <text:p>R$ 240.000,00</text:p>
          </table:table-cell>
          <table:table-cell office:value-type="currency" office:value="19281.93" table:style-name="ce14">
            <text:p>R$ 19.281,93</text:p>
          </table:table-cell>
          <table:table-cell office:value-type="currency" office:value="18955.82" table:style-name="ce14">
            <text:p>R$ 18.955,82</text:p>
          </table:table-cell>
          <table:table-cell office:value-type="currency" office:value="21930.22" table:style-name="ce14">
            <text:p>R$ 21.930,22</text:p>
          </table:table-cell>
          <table:table-cell office:value-type="currency" office:value="17433.169999999998" table:style-name="ce14">
            <text:p>R$ 17.433,17</text:p>
          </table:table-cell>
          <table:table-cell office:value-type="currency" office:value="77601.14" table:style-name="ce14">
            <text:p>R$ 77.601,1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7601.14" table:style-name="ce14">
            <text:p>R$ 77.601,14</text:p>
          </table:table-cell>
          <table:table-cell office:value-type="string" table:style-name="ce16">
            <text:p>32,3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4.1</text:p>
          </table:table-cell>
          <table:table-cell office:value-type="string" table:style-name="ce1">
            <text:p>Área Meio</text:p>
          </table:table-cell>
          <table:table-cell office:value-type="currency" office:value="240000" table:style-name="ce14">
            <text:p>R$ 240.000,00</text:p>
          </table:table-cell>
          <table:table-cell office:value-type="currency" office:value="19281.93" table:style-name="ce14">
            <text:p>R$ 19.281,93</text:p>
          </table:table-cell>
          <table:table-cell office:value-type="currency" office:value="18955.82" table:style-name="ce14">
            <text:p>R$ 18.955,82</text:p>
          </table:table-cell>
          <table:table-cell office:value-type="currency" office:value="21930.22" table:style-name="ce14">
            <text:p>R$ 21.930,22</text:p>
          </table:table-cell>
          <table:table-cell office:value-type="currency" office:value="17433.169999999998" table:style-name="ce14">
            <text:p>R$ 17.433,17</text:p>
          </table:table-cell>
          <table:table-cell office:value-type="currency" office:value="77601.14" table:style-name="ce14">
            <text:p>R$ 77.601,1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7601.14" table:style-name="ce14">
            <text:p>R$ 77.601,14</text:p>
          </table:table-cell>
          <table:table-cell office:value-type="string" table:style-name="ce16">
            <text:p>32,3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1.4.2</text:p>
          </table:table-cell>
          <table:table-cell office:value-type="string" table:style-name="ce1">
            <text:p>Área Fim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</text:p>
          </table:table-cell>
          <table:table-cell office:value-type="string" table:style-name="ce1">
            <text:p>Prestadores de serviços (Consultorias/Assessorias/Pessoas Jurídicas)</text:p>
          </table:table-cell>
          <table:table-cell office:value-type="currency" office:value="1534406.08" table:style-name="ce14">
            <text:p>R$ 1.534.406,08</text:p>
          </table:table-cell>
          <table:table-cell office:value-type="currency" office:value="99060.35" table:style-name="ce14">
            <text:p>R$ 99.060,35</text:p>
          </table:table-cell>
          <table:table-cell office:value-type="currency" office:value="128690.58" table:style-name="ce14">
            <text:p>R$ 128.690,58</text:p>
          </table:table-cell>
          <table:table-cell office:value-type="currency" office:value="123113.4" table:style-name="ce14">
            <text:p>R$ 123.113,40</text:p>
          </table:table-cell>
          <table:table-cell office:value-type="currency" office:value="105223.08" table:style-name="ce14">
            <text:p>R$ 105.223,08</text:p>
          </table:table-cell>
          <table:table-cell office:value-type="currency" office:value="456087.41" table:style-name="ce14">
            <text:p>R$ 456.087,4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56087.41" table:style-name="ce14">
            <text:p>R$ 456.087,41</text:p>
          </table:table-cell>
          <table:table-cell office:value-type="string" table:style-name="ce16">
            <text:p>29,72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1</text:p>
          </table:table-cell>
          <table:table-cell office:value-type="string" table:style-name="ce1">
            <text:p>Limpez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2</text:p>
          </table:table-cell>
          <table:table-cell office:value-type="string" table:style-name="ce1">
            <text:p>Vigilância / portaria / seguranç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3</text:p>
          </table:table-cell>
          <table:table-cell office:value-type="string" table:style-name="ce1">
            <text:p>Jurídica</text:p>
          </table:table-cell>
          <table:table-cell office:value-type="currency" office:value="110000" table:style-name="ce14">
            <text:p>R$ 110.000,00</text:p>
          </table:table-cell>
          <table:table-cell office:value-type="currency" office:value="14741.47" table:style-name="ce14">
            <text:p>R$ 14.741,47</text:p>
          </table:table-cell>
          <table:table-cell office:value-type="currency" office:value="4014.47" table:style-name="ce14">
            <text:p>R$ 4.014,47</text:p>
          </table:table-cell>
          <table:table-cell office:value-type="currency" office:value="6304.96" table:style-name="ce14">
            <text:p>R$ 6.304,96</text:p>
          </table:table-cell>
          <table:table-cell office:value-type="currency" office:value="4041.63" table:style-name="ce14">
            <text:p>R$ 4.041,63</text:p>
          </table:table-cell>
          <table:table-cell office:value-type="currency" office:value="29102.53" table:style-name="ce14">
            <text:p>R$ 29.102,5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9102.53" table:style-name="ce14">
            <text:p>R$ 29.102,53</text:p>
          </table:table-cell>
          <table:table-cell office:value-type="string" table:style-name="ce16">
            <text:p>26,4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4</text:p>
          </table:table-cell>
          <table:table-cell office:value-type="string" table:style-name="ce1">
            <text:p>Informática</text:p>
          </table:table-cell>
          <table:table-cell office:value-type="currency" office:value="606295.07999999996" table:style-name="ce14">
            <text:p>R$ 606.295,08</text:p>
          </table:table-cell>
          <table:table-cell office:value-type="currency" office:value="50487.48" table:style-name="ce14">
            <text:p>R$ 50.487,48</text:p>
          </table:table-cell>
          <table:table-cell office:value-type="currency" office:value="58126.64" table:style-name="ce14">
            <text:p>R$ 58.126,64</text:p>
          </table:table-cell>
          <table:table-cell office:value-type="currency" office:value="58170.05" table:style-name="ce14">
            <text:p>R$ 58.170,05</text:p>
          </table:table-cell>
          <table:table-cell office:value-type="currency" office:value="57707.02" table:style-name="ce14">
            <text:p>R$ 57.707,02</text:p>
          </table:table-cell>
          <table:table-cell office:value-type="currency" office:value="224491.19" table:style-name="ce14">
            <text:p>R$ 224.491,1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24491.19" table:style-name="ce14">
            <text:p>R$ 224.491,19</text:p>
          </table:table-cell>
          <table:table-cell office:value-type="string" table:style-name="ce16">
            <text:p>37,0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5</text:p>
          </table:table-cell>
          <table:table-cell office:value-type="string" table:style-name="ce1">
            <text:p>Administrativa / RH</text:p>
          </table:table-cell>
          <table:table-cell office:value-type="currency" office:value="93283" table:style-name="ce14">
            <text:p>R$ 93.283,00</text:p>
          </table:table-cell>
          <table:table-cell office:value-type="currency" office:value="8214.51" table:style-name="ce14">
            <text:p>R$ 8.214,51</text:p>
          </table:table-cell>
          <table:table-cell office:value-type="currency" office:value="7439.75" table:style-name="ce14">
            <text:p>R$ 7.439,75</text:p>
          </table:table-cell>
          <table:table-cell office:value-type="currency" office:value="7439.75" table:style-name="ce14">
            <text:p>R$ 7.439,75</text:p>
          </table:table-cell>
          <table:table-cell office:value-type="currency" office:value="7439.75" table:style-name="ce14">
            <text:p>R$ 7.439,75</text:p>
          </table:table-cell>
          <table:table-cell office:value-type="currency" office:value="30533.759999999998" table:style-name="ce14">
            <text:p>R$ 30.533,7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0533.759999999998" table:style-name="ce14">
            <text:p>R$ 30.533,76</text:p>
          </table:table-cell>
          <table:table-cell office:value-type="string" table:style-name="ce16">
            <text:p>32,7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6</text:p>
          </table:table-cell>
          <table:table-cell office:value-type="string" table:style-name="ce1">
            <text:p>Contábil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7</text:p>
          </table:table-cell>
          <table:table-cell office:value-type="string" table:style-name="ce1">
            <text:p>Auditoria</text:p>
          </table:table-cell>
          <table:table-cell office:value-type="currency" office:value="11088" table:style-name="ce14">
            <text:p>R$ 11.088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9438" table:style-name="ce14">
            <text:p>R$ 9.438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9438" table:style-name="ce14">
            <text:p>R$ 9.438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9438" table:style-name="ce14">
            <text:p>R$ 9.438,00</text:p>
          </table:table-cell>
          <table:table-cell office:value-type="string" table:style-name="ce16">
            <text:p>85,12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8</text:p>
          </table:table-cell>
          <table:table-cell office:value-type="string" table:style-name="ce1">
            <text:p>Outras Despesas (especificar)</text:p>
          </table:table-cell>
          <table:table-cell office:value-type="currency" office:value="713740" table:style-name="ce14">
            <text:p>R$ 713.740,00</text:p>
          </table:table-cell>
          <table:table-cell office:value-type="currency" office:value="25616.89" table:style-name="ce14">
            <text:p>R$ 25.616,89</text:p>
          </table:table-cell>
          <table:table-cell office:value-type="currency" office:value="49671.72" table:style-name="ce14">
            <text:p>R$ 49.671,72</text:p>
          </table:table-cell>
          <table:table-cell office:value-type="currency" office:value="51198.64" table:style-name="ce14">
            <text:p>R$ 51.198,64</text:p>
          </table:table-cell>
          <table:table-cell office:value-type="currency" office:value="36034.68" table:style-name="ce14">
            <text:p>R$ 36.034,68</text:p>
          </table:table-cell>
          <table:table-cell office:value-type="currency" office:value="162521.93" table:style-name="ce14">
            <text:p>R$ 162.521,9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2521.93" table:style-name="ce14">
            <text:p>R$ 162.521,93</text:p>
          </table:table-cell>
          <table:table-cell office:value-type="string" table:style-name="ce16">
            <text:p>22,7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8.1</text:p>
          </table:table-cell>
          <table:table-cell office:value-type="string" table:style-name="ce1">
            <text:p>Diário Oficial</text:p>
          </table:table-cell>
          <table:table-cell office:value-type="currency" office:value="10000" table:style-name="ce14">
            <text:p>R$ 1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8173.44" table:style-name="ce14">
            <text:p>R$ 8.173,44</text:p>
          </table:table-cell>
          <table:table-cell office:value-type="currency" office:value="0" table:style-name="ce14">
            <text:p>R$ 0,00</text:p>
          </table:table-cell>
          <table:table-cell office:value-type="currency" office:value="8173.44" table:style-name="ce14">
            <text:p>R$ 8.173,4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8173.44" table:style-name="ce14">
            <text:p>R$ 8.173,44</text:p>
          </table:table-cell>
          <table:table-cell office:value-type="string" table:style-name="ce16">
            <text:p>81,7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8.2</text:p>
          </table:table-cell>
          <table:table-cell office:value-type="string" table:style-name="ce1">
            <text:p>Serviços de Transportes</text:p>
          </table:table-cell>
          <table:table-cell office:value-type="currency" office:value="139900" table:style-name="ce14">
            <text:p>R$ 139.900,00</text:p>
          </table:table-cell>
          <table:table-cell office:value-type="currency" office:value="5629.32" table:style-name="ce14">
            <text:p>R$ 5.629,32</text:p>
          </table:table-cell>
          <table:table-cell office:value-type="currency" office:value="0" table:style-name="ce14">
            <text:p>R$ 0,00</text:p>
          </table:table-cell>
          <table:table-cell office:value-type="currency" office:value="3342.1" table:style-name="ce14">
            <text:p>R$ 3.342,10</text:p>
          </table:table-cell>
          <table:table-cell office:value-type="currency" office:value="12000" table:style-name="ce14">
            <text:p>R$ 12.000,00</text:p>
          </table:table-cell>
          <table:table-cell office:value-type="currency" office:value="20971.419999999998" table:style-name="ce14">
            <text:p>R$ 20.971,4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0971.419999999998" table:style-name="ce14">
            <text:p>R$ 20.971,42</text:p>
          </table:table-cell>
          <table:table-cell office:value-type="string" table:style-name="ce16">
            <text:p>14,9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8.3</text:p>
          </table:table-cell>
          <table:table-cell office:value-type="string" table:style-name="ce1">
            <text:p>Outros Serviços Prestados - PJ</text:p>
          </table:table-cell>
          <table:table-cell office:value-type="currency" office:value="555840" table:style-name="ce14">
            <text:p>R$ 555.840,00</text:p>
          </table:table-cell>
          <table:table-cell office:value-type="currency" office:value="19987.57" table:style-name="ce14">
            <text:p>R$ 19.987,57</text:p>
          </table:table-cell>
          <table:table-cell office:value-type="currency" office:value="49671.72" table:style-name="ce14">
            <text:p>R$ 49.671,72</text:p>
          </table:table-cell>
          <table:table-cell office:value-type="currency" office:value="39683.1" table:style-name="ce14">
            <text:p>R$ 39.683,10</text:p>
          </table:table-cell>
          <table:table-cell office:value-type="currency" office:value="24034.68" table:style-name="ce14">
            <text:p>R$ 24.034,68</text:p>
          </table:table-cell>
          <table:table-cell office:value-type="currency" office:value="133377.07" table:style-name="ce14">
            <text:p>R$ 133.377,0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33377.07" table:style-name="ce14">
            <text:p>R$ 133.377,07</text:p>
          </table:table-cell>
          <table:table-cell office:value-type="string" table:style-name="ce17">
            <text:p>2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2.8.4</text:p>
          </table:table-cell>
          <table:table-cell office:value-type="string" table:style-name="ce1">
            <text:p>Outros Serviços Prestados - PF</text:p>
          </table:table-cell>
          <table:table-cell office:value-type="currency" office:value="8000" table:style-name="ce14">
            <text:p>R$ 8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</text:p>
          </table:table-cell>
          <table:table-cell office:value-type="string" table:style-name="ce1">
            <text:p>Custos Administrativos e Institucionais</text:p>
          </table:table-cell>
          <table:table-cell office:value-type="currency" office:value="1478781.25" table:style-name="ce14">
            <text:p>R$ 1.478.781,25</text:p>
          </table:table-cell>
          <table:table-cell office:value-type="currency" office:value="101128.82" table:style-name="ce14">
            <text:p>R$ 101.128,82</text:p>
          </table:table-cell>
          <table:table-cell office:value-type="currency" office:value="97966.73" table:style-name="ce14">
            <text:p>R$ 97.966,73</text:p>
          </table:table-cell>
          <table:table-cell office:value-type="currency" office:value="125904.51" table:style-name="ce14">
            <text:p>R$ 125.904,51</text:p>
          </table:table-cell>
          <table:table-cell office:value-type="currency" office:value="107745.60000000001" table:style-name="ce14">
            <text:p>R$ 107.745,60</text:p>
          </table:table-cell>
          <table:table-cell office:value-type="currency" office:value="432745.66" table:style-name="ce14">
            <text:p>R$ 432.745,6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32745.66" table:style-name="ce14">
            <text:p>R$ 432.745,66</text:p>
          </table:table-cell>
          <table:table-cell office:value-type="string" table:style-name="ce16">
            <text:p>29,2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1</text:p>
          </table:table-cell>
          <table:table-cell office:value-type="string" table:style-name="ce1">
            <text:p>Locação de imóveis/IPTU</text:p>
          </table:table-cell>
          <table:table-cell office:value-type="currency" office:value="448400" table:style-name="ce14">
            <text:p>R$ 448.400,00</text:p>
          </table:table-cell>
          <table:table-cell office:value-type="currency" office:value="34000" table:style-name="ce14">
            <text:p>R$ 34.000,00</text:p>
          </table:table-cell>
          <table:table-cell office:value-type="currency" office:value="34000" table:style-name="ce14">
            <text:p>R$ 34.000,00</text:p>
          </table:table-cell>
          <table:table-cell office:value-type="currency" office:value="60122.44" table:style-name="ce14">
            <text:p>R$ 60.122,44</text:p>
          </table:table-cell>
          <table:table-cell office:value-type="currency" office:value="33481.339999999997" table:style-name="ce14">
            <text:p>R$ 33.481,34</text:p>
          </table:table-cell>
          <table:table-cell office:value-type="currency" office:value="161603.78" table:style-name="ce14">
            <text:p>R$ 161.603,7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1603.78" table:style-name="ce14">
            <text:p>R$ 161.603,78</text:p>
          </table:table-cell>
          <table:table-cell office:value-type="string" table:style-name="ce16">
            <text:p>36,0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2</text:p>
          </table:table-cell>
          <table:table-cell office:value-type="string" table:style-name="ce1">
            <text:p>Utilidades públicas</text:p>
          </table:table-cell>
          <table:table-cell office:value-type="currency" office:value="623746.24" table:style-name="ce14">
            <text:p>R$ 623.746,24</text:p>
          </table:table-cell>
          <table:table-cell office:value-type="currency" office:value="48474.42" table:style-name="ce14">
            <text:p>R$ 48.474,42</text:p>
          </table:table-cell>
          <table:table-cell office:value-type="currency" office:value="33601.449999999997" table:style-name="ce14">
            <text:p>R$ 33.601,45</text:p>
          </table:table-cell>
          <table:table-cell office:value-type="currency" office:value="30962.79" table:style-name="ce14">
            <text:p>R$ 30.962,79</text:p>
          </table:table-cell>
          <table:table-cell office:value-type="currency" office:value="47065.67" table:style-name="ce14">
            <text:p>R$ 47.065,67</text:p>
          </table:table-cell>
          <table:table-cell office:value-type="currency" office:value="160104.32999999999" table:style-name="ce14">
            <text:p>R$ 160.104,3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0104.32999999999" table:style-name="ce14">
            <text:p>R$ 160.104,33</text:p>
          </table:table-cell>
          <table:table-cell office:value-type="string" table:style-name="ce16">
            <text:p>25,6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2.1</text:p>
          </table:table-cell>
          <table:table-cell office:value-type="string" table:style-name="ce1">
            <text:p>Água</text:p>
          </table:table-cell>
          <table:table-cell office:value-type="currency" office:value="162000" table:style-name="ce14">
            <text:p>R$ 162.000,00</text:p>
          </table:table-cell>
          <table:table-cell office:value-type="currency" office:value="10425.719999999999" table:style-name="ce14">
            <text:p>R$ 10.425,72</text:p>
          </table:table-cell>
          <table:table-cell office:value-type="currency" office:value="5003.1000000000004" table:style-name="ce14">
            <text:p>R$ 5.003,10</text:p>
          </table:table-cell>
          <table:table-cell office:value-type="currency" office:value="7212.3" table:style-name="ce14">
            <text:p>R$ 7.212,30</text:p>
          </table:table-cell>
          <table:table-cell office:value-type="currency" office:value="9814.35" table:style-name="ce14">
            <text:p>R$ 9.814,35</text:p>
          </table:table-cell>
          <table:table-cell office:value-type="currency" office:value="32455.47" table:style-name="ce14">
            <text:p>R$ 32.455,4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2455.47" table:style-name="ce14">
            <text:p>R$ 32.455,47</text:p>
          </table:table-cell>
          <table:table-cell office:value-type="string" table:style-name="ce16">
            <text:p>20,0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2.2</text:p>
          </table:table-cell>
          <table:table-cell office:value-type="string" table:style-name="ce1">
            <text:p>Energia elétrica</text:p>
          </table:table-cell>
          <table:table-cell office:value-type="currency" office:value="360000" table:style-name="ce14">
            <text:p>R$ 360.000,00</text:p>
          </table:table-cell>
          <table:table-cell office:value-type="currency" office:value="29867.72" table:style-name="ce14">
            <text:p>R$ 29.867,72</text:p>
          </table:table-cell>
          <table:table-cell office:value-type="currency" office:value="25209.3" table:style-name="ce14">
            <text:p>R$ 25.209,30</text:p>
          </table:table-cell>
          <table:table-cell office:value-type="currency" office:value="18805.54" table:style-name="ce14">
            <text:p>R$ 18.805,54</text:p>
          </table:table-cell>
          <table:table-cell office:value-type="currency" office:value="29230.93" table:style-name="ce14">
            <text:p>R$ 29.230,93</text:p>
          </table:table-cell>
          <table:table-cell office:value-type="currency" office:value="103113.49" table:style-name="ce14">
            <text:p>R$ 103.113,4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03113.49" table:style-name="ce14">
            <text:p>R$ 103.113,49</text:p>
          </table:table-cell>
          <table:table-cell office:value-type="string" table:style-name="ce16">
            <text:p>28,6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2.3</text:p>
          </table:table-cell>
          <table:table-cell office:value-type="string" table:style-name="ce1">
            <text:p>Gás</text:p>
          </table:table-cell>
          <table:table-cell office:value-type="currency" office:value="14400" table:style-name="ce14">
            <text:p>R$ 14.400,00</text:p>
          </table:table-cell>
          <table:table-cell office:value-type="currency" office:value="3817.9" table:style-name="ce14">
            <text:p>R$ 3.817,90</text:p>
          </table:table-cell>
          <table:table-cell office:value-type="currency" office:value="0" table:style-name="ce14">
            <text:p>R$ 0,00</text:p>
          </table:table-cell>
          <table:table-cell office:value-type="currency" office:value="806" table:style-name="ce14">
            <text:p>R$ 806,00</text:p>
          </table:table-cell>
          <table:table-cell office:value-type="currency" office:value="1042" table:style-name="ce14">
            <text:p>R$ 1.042,00</text:p>
          </table:table-cell>
          <table:table-cell office:value-type="currency" office:value="5665.9" table:style-name="ce14">
            <text:p>R$ 5.665,9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665.9" table:style-name="ce14">
            <text:p>R$ 5.665,90</text:p>
          </table:table-cell>
          <table:table-cell office:value-type="string" table:style-name="ce16">
            <text:p>39,3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2.4</text:p>
          </table:table-cell>
          <table:table-cell office:value-type="string" table:style-name="ce1">
            <text:p>Internet/Telefonia</text:p>
          </table:table-cell>
          <table:table-cell office:value-type="currency" office:value="87346.240000000005" table:style-name="ce14">
            <text:p>R$ 87.346,24</text:p>
          </table:table-cell>
          <table:table-cell office:value-type="currency" office:value="4363.08" table:style-name="ce14">
            <text:p>R$ 4.363,08</text:p>
          </table:table-cell>
          <table:table-cell office:value-type="currency" office:value="3389.05" table:style-name="ce14">
            <text:p>R$ 3.389,05</text:p>
          </table:table-cell>
          <table:table-cell office:value-type="currency" office:value="4138.95" table:style-name="ce14">
            <text:p>R$ 4.138,95</text:p>
          </table:table-cell>
          <table:table-cell office:value-type="currency" office:value="6978.39" table:style-name="ce14">
            <text:p>R$ 6.978,39</text:p>
          </table:table-cell>
          <table:table-cell office:value-type="currency" office:value="18869.47" table:style-name="ce14">
            <text:p>R$ 18.869,4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8869.47" table:style-name="ce14">
            <text:p>R$ 18.869,47</text:p>
          </table:table-cell>
          <table:table-cell office:value-type="string" table:style-name="ce16">
            <text:p>21,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3</text:p>
          </table:table-cell>
          <table:table-cell office:value-type="string" table:style-name="ce1">
            <text:p>Uniformes e EPIs</text:p>
          </table:table-cell>
          <table:table-cell office:value-type="currency" office:value="20000" table:style-name="ce14">
            <text:p>R$ 2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663" table:style-name="ce14">
            <text:p>R$ 663,00</text:p>
          </table:table-cell>
          <table:table-cell office:value-type="currency" office:value="3047.15" table:style-name="ce14">
            <text:p>R$ 3.047,15</text:p>
          </table:table-cell>
          <table:table-cell office:value-type="currency" office:value="245" table:style-name="ce14">
            <text:p>R$ 245,00</text:p>
          </table:table-cell>
          <table:table-cell office:value-type="currency" office:value="3955.15" table:style-name="ce14">
            <text:p>R$ 3.955,1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955.15" table:style-name="ce14">
            <text:p>R$ 3.955,15</text:p>
          </table:table-cell>
          <table:table-cell office:value-type="string" table:style-name="ce16">
            <text:p>19,7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4</text:p>
          </table:table-cell>
          <table:table-cell office:value-type="string" table:style-name="ce1">
            <text:p>Viagens e Estadias</text:p>
          </table:table-cell>
          <table:table-cell office:value-type="currency" office:value="51000" table:style-name="ce14">
            <text:p>R$ 51.000,00</text:p>
          </table:table-cell>
          <table:table-cell office:value-type="currency" office:value="509.25" table:style-name="ce14">
            <text:p>R$ 509,25</text:p>
          </table:table-cell>
          <table:table-cell office:value-type="currency" office:value="2303.1999999999998" table:style-name="ce14">
            <text:p>R$ 2.303,20</text:p>
          </table:table-cell>
          <table:table-cell office:value-type="currency" office:value="4737.6499999999996" table:style-name="ce14">
            <text:p>R$ 4.737,65</text:p>
          </table:table-cell>
          <table:table-cell office:value-type="currency" office:value="4121.78" table:style-name="ce14">
            <text:p>R$ 4.121,78</text:p>
          </table:table-cell>
          <table:table-cell office:value-type="currency" office:value="11671.88" table:style-name="ce14">
            <text:p>R$ 11.671,8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1671.88" table:style-name="ce14">
            <text:p>R$ 11.671,88</text:p>
          </table:table-cell>
          <table:table-cell office:value-type="string" table:style-name="ce16">
            <text:p>22,8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5</text:p>
          </table:table-cell>
          <table:table-cell office:value-type="string" table:style-name="ce1">
            <text:p>Material de consumo, escritório e limpeza</text:p>
          </table:table-cell>
          <table:table-cell office:value-type="currency" office:value="178500" table:style-name="ce14">
            <text:p>R$ 178.500,00</text:p>
          </table:table-cell>
          <table:table-cell office:value-type="currency" office:value="7329.35" table:style-name="ce14">
            <text:p>R$ 7.329,35</text:p>
          </table:table-cell>
          <table:table-cell office:value-type="currency" office:value="7347.65" table:style-name="ce14">
            <text:p>R$ 7.347,65</text:p>
          </table:table-cell>
          <table:table-cell office:value-type="currency" office:value="16107.63" table:style-name="ce14">
            <text:p>R$ 16.107,63</text:p>
          </table:table-cell>
          <table:table-cell office:value-type="currency" office:value="13593.44" table:style-name="ce14">
            <text:p>R$ 13.593,44</text:p>
          </table:table-cell>
          <table:table-cell office:value-type="currency" office:value="44378.07" table:style-name="ce14">
            <text:p>R$ 44.378,0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4378.07" table:style-name="ce14">
            <text:p>R$ 44.378,07</text:p>
          </table:table-cell>
          <table:table-cell office:value-type="string" table:style-name="ce16">
            <text:p>24,8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6</text:p>
          </table:table-cell>
          <table:table-cell office:value-type="string" table:style-name="ce1">
            <text:p>Despesas tributárias e financeiras</text:p>
          </table:table-cell>
          <table:table-cell office:value-type="currency" office:value="10800" table:style-name="ce14">
            <text:p>R$ 10.800,00</text:p>
          </table:table-cell>
          <table:table-cell office:value-type="currency" office:value="987.74" table:style-name="ce14">
            <text:p>R$ 987,74</text:p>
          </table:table-cell>
          <table:table-cell office:value-type="currency" office:value="543.75" table:style-name="ce14">
            <text:p>R$ 543,75</text:p>
          </table:table-cell>
          <table:table-cell office:value-type="currency" office:value="673.46" table:style-name="ce14">
            <text:p>R$ 673,46</text:p>
          </table:table-cell>
          <table:table-cell office:value-type="currency" office:value="704.07" table:style-name="ce14">
            <text:p>R$ 704,07</text:p>
          </table:table-cell>
          <table:table-cell office:value-type="currency" office:value="2909.02" table:style-name="ce14">
            <text:p>R$ 2.909,0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909.02" table:style-name="ce14">
            <text:p>R$ 2.909,02</text:p>
          </table:table-cell>
          <table:table-cell office:value-type="string" table:style-name="ce16">
            <text:p>26,9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7</text:p>
          </table:table-cell>
          <table:table-cell office:value-type="string" table:style-name="ce1">
            <text:p>COFINS s/ Receitas Financeiras</text:p>
          </table:table-cell>
          <table:table-cell office:value-type="currency" office:value="45000" table:style-name="ce14">
            <text:p>R$ 45.000,00</text:p>
          </table:table-cell>
          <table:table-cell office:value-type="currency" office:value="2534.52" table:style-name="ce14">
            <text:p>R$ 2.534,52</text:p>
          </table:table-cell>
          <table:table-cell office:value-type="currency" office:value="2092.98" table:style-name="ce14">
            <text:p>R$ 2.092,98</text:p>
          </table:table-cell>
          <table:table-cell office:value-type="currency" office:value="3043.36" table:style-name="ce14">
            <text:p>R$ 3.043,36</text:p>
          </table:table-cell>
          <table:table-cell office:value-type="currency" office:value="2839.13" table:style-name="ce14">
            <text:p>R$ 2.839,13</text:p>
          </table:table-cell>
          <table:table-cell office:value-type="currency" office:value="10509.99" table:style-name="ce14">
            <text:p>R$ 10.509,9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0509.99" table:style-name="ce14">
            <text:p>R$ 10.509,99</text:p>
          </table:table-cell>
          <table:table-cell office:value-type="string" table:style-name="ce16">
            <text:p>23,3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8</text:p>
          </table:table-cell>
          <table:table-cell office:value-type="string" table:style-name="ce1">
            <text:p>Despesas diversas (correio, xerox, motoboy, etc.)</text:p>
          </table:table-cell>
          <table:table-cell office:value-type="currency" office:value="61335.01" table:style-name="ce14">
            <text:p>R$ 61.335,01</text:p>
          </table:table-cell>
          <table:table-cell office:value-type="currency" office:value="6934.86" table:style-name="ce14">
            <text:p>R$ 6.934,86</text:p>
          </table:table-cell>
          <table:table-cell office:value-type="currency" office:value="5624.7" table:style-name="ce14">
            <text:p>R$ 5.624,70</text:p>
          </table:table-cell>
          <table:table-cell office:value-type="currency" office:value="4502.43" table:style-name="ce14">
            <text:p>R$ 4.502,43</text:p>
          </table:table-cell>
          <table:table-cell office:value-type="currency" office:value="5072.22" table:style-name="ce14">
            <text:p>R$ 5.072,22</text:p>
          </table:table-cell>
          <table:table-cell office:value-type="currency" office:value="22134.21" table:style-name="ce14">
            <text:p>R$ 22.134,2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2134.21" table:style-name="ce14">
            <text:p>R$ 22.134,21</text:p>
          </table:table-cell>
          <table:table-cell office:value-type="string" table:style-name="ce16">
            <text:p>36,0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9</text:p>
          </table:table-cell>
          <table:table-cell office:value-type="string" table:style-name="ce1">
            <text:p>Outras Despesas - (especificar)</text:p>
          </table:table-cell>
          <table:table-cell office:value-type="currency" office:value="40000" table:style-name="ce14">
            <text:p>R$ 40.000,00</text:p>
          </table:table-cell>
          <table:table-cell office:value-type="currency" office:value="358.68" table:style-name="ce14">
            <text:p>R$ 358,68</text:p>
          </table:table-cell>
          <table:table-cell office:value-type="currency" office:value="11790" table:style-name="ce14">
            <text:p>R$ 11.790,00</text:p>
          </table:table-cell>
          <table:table-cell office:value-type="currency" office:value="2707.6" table:style-name="ce14">
            <text:p>R$ 2.707,60</text:p>
          </table:table-cell>
          <table:table-cell office:value-type="currency" office:value="622.95000000000005" table:style-name="ce14">
            <text:p>R$ 622,95</text:p>
          </table:table-cell>
          <table:table-cell office:value-type="currency" office:value="15479.23" table:style-name="ce14">
            <text:p>R$ 15.479,2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479.23" table:style-name="ce14">
            <text:p>R$ 15.479,23</text:p>
          </table:table-cell>
          <table:table-cell office:value-type="string" table:style-name="ce16">
            <text:p>38,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3.9.1</text:p>
          </table:table-cell>
          <table:table-cell office:value-type="string" table:style-name="ce1">
            <text:p>Ações de Capacitação Interna</text:p>
          </table:table-cell>
          <table:table-cell office:value-type="currency" office:value="40000" table:style-name="ce14">
            <text:p>R$ 40.000,00</text:p>
          </table:table-cell>
          <table:table-cell office:value-type="currency" office:value="358.68" table:style-name="ce14">
            <text:p>R$ 358,68</text:p>
          </table:table-cell>
          <table:table-cell office:value-type="currency" office:value="11790" table:style-name="ce14">
            <text:p>R$ 11.790,00</text:p>
          </table:table-cell>
          <table:table-cell office:value-type="currency" office:value="2707.6" table:style-name="ce14">
            <text:p>R$ 2.707,60</text:p>
          </table:table-cell>
          <table:table-cell office:value-type="currency" office:value="622.95000000000005" table:style-name="ce14">
            <text:p>R$ 622,95</text:p>
          </table:table-cell>
          <table:table-cell office:value-type="currency" office:value="15479.23" table:style-name="ce14">
            <text:p>R$ 15.479,23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479.23" table:style-name="ce14">
            <text:p>R$ 15.479,23</text:p>
          </table:table-cell>
          <table:table-cell office:value-type="string" table:style-name="ce16">
            <text:p>38,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4</text:p>
          </table:table-cell>
          <table:table-cell office:value-type="string" table:style-name="ce1">
            <text:p>Programa de Edificações: Conservação,Manutenção e Segurança</text:p>
          </table:table-cell>
          <table:table-cell office:value-type="currency" office:value="458300" table:style-name="ce14">
            <text:p>R$ 458.300,00</text:p>
          </table:table-cell>
          <table:table-cell office:value-type="currency" office:value="13556.06" table:style-name="ce14">
            <text:p>R$ 13.556,06</text:p>
          </table:table-cell>
          <table:table-cell office:value-type="currency" office:value="24435.279999999999" table:style-name="ce14">
            <text:p>R$ 24.435,28</text:p>
          </table:table-cell>
          <table:table-cell office:value-type="currency" office:value="101335.66" table:style-name="ce14">
            <text:p>R$ 101.335,66</text:p>
          </table:table-cell>
          <table:table-cell office:value-type="currency" office:value="30672.9" table:style-name="ce14">
            <text:p>R$ 30.672,90</text:p>
          </table:table-cell>
          <table:table-cell office:value-type="currency" office:value="169999.9" table:style-name="ce14">
            <text:p>R$ 169.999,9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9999.9" table:style-name="ce14">
            <text:p>R$ 169.999,90</text:p>
          </table:table-cell>
          <table:table-cell office:value-type="string" table:style-name="ce16">
            <text:p>37,0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4.1</text:p>
          </table:table-cell>
          <table:table-cell office:value-type="string" table:style-name="ce1">
            <text:p>Conservação e manutenção de edificações (reparos, pinturas, limpeza de caixa de água, limpeza de calhas, etc.)</text:p>
          </table:table-cell>
          <table:table-cell office:value-type="currency" office:value="226000" table:style-name="ce14">
            <text:p>R$ 226.000,00</text:p>
          </table:table-cell>
          <table:table-cell office:value-type="currency" office:value="5030.9399999999996" table:style-name="ce14">
            <text:p>R$ 5.030,94</text:p>
          </table:table-cell>
          <table:table-cell office:value-type="currency" office:value="18296.54" table:style-name="ce14">
            <text:p>R$ 18.296,54</text:p>
          </table:table-cell>
          <table:table-cell office:value-type="currency" office:value="41500.07" table:style-name="ce14">
            <text:p>R$ 41.500,07</text:p>
          </table:table-cell>
          <table:table-cell office:value-type="currency" office:value="21385.599999999999" table:style-name="ce14">
            <text:p>R$ 21.385,60</text:p>
          </table:table-cell>
          <table:table-cell office:value-type="currency" office:value="86213.15" table:style-name="ce14">
            <text:p>R$ 86.213,1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86213.15" table:style-name="ce14">
            <text:p>R$ 86.213,15</text:p>
          </table:table-cell>
          <table:table-cell office:value-type="string" table:style-name="ce16">
            <text:p>38,1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4.2</text:p>
          </table:table-cell>
          <table:table-cell office:value-type="string" table:style-name="ce1">
            <text:p>Sistema de Monitoramento de Segurança e AVCB</text:p>
          </table:table-cell>
          <table:table-cell office:value-type="currency" office:value="22800" table:style-name="ce14">
            <text:p>R$ 22.800,00</text:p>
          </table:table-cell>
          <table:table-cell office:value-type="currency" office:value="905" table:style-name="ce14">
            <text:p>R$ 905,00</text:p>
          </table:table-cell>
          <table:table-cell office:value-type="currency" office:value="905" table:style-name="ce14">
            <text:p>R$ 905,00</text:p>
          </table:table-cell>
          <table:table-cell office:value-type="currency" office:value="905" table:style-name="ce14">
            <text:p>R$ 905,00</text:p>
          </table:table-cell>
          <table:table-cell office:value-type="currency" office:value="905" table:style-name="ce14">
            <text:p>R$ 905,00</text:p>
          </table:table-cell>
          <table:table-cell office:value-type="currency" office:value="3620" table:style-name="ce14">
            <text:p>R$ 3.62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620" table:style-name="ce14">
            <text:p>R$ 3.620,00</text:p>
          </table:table-cell>
          <table:table-cell office:value-type="string" table:style-name="ce16">
            <text:p>15,8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4.3</text:p>
          </table:table-cell>
          <table:table-cell office:value-type="string" table:style-name="ce1">
            <text:p>Equipamentos / Implementos</text:p>
          </table:table-cell>
          <table:table-cell office:value-type="currency" office:value="131500" table:style-name="ce14">
            <text:p>R$ 131.500,00</text:p>
          </table:table-cell>
          <table:table-cell office:value-type="currency" office:value="5890" table:style-name="ce14">
            <text:p>R$ 5.890,00</text:p>
          </table:table-cell>
          <table:table-cell office:value-type="currency" office:value="5233.74" table:style-name="ce14">
            <text:p>R$ 5.233,74</text:p>
          </table:table-cell>
          <table:table-cell office:value-type="currency" office:value="10328" table:style-name="ce14">
            <text:p>R$ 10.328,00</text:p>
          </table:table-cell>
          <table:table-cell office:value-type="currency" office:value="8382.2999999999993" table:style-name="ce14">
            <text:p>R$ 8.382,30</text:p>
          </table:table-cell>
          <table:table-cell office:value-type="currency" office:value="29834.04" table:style-name="ce14">
            <text:p>R$ 29.834,0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9834.04" table:style-name="ce14">
            <text:p>R$ 29.834,04</text:p>
          </table:table-cell>
          <table:table-cell office:value-type="string" table:style-name="ce16">
            <text:p>22,6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4.4</text:p>
          </table:table-cell>
          <table:table-cell office:value-type="string" table:style-name="ce1">
            <text:p>Seguros (predial, incêndio, etc.)</text:p>
          </table:table-cell>
          <table:table-cell office:value-type="currency" office:value="78000" table:style-name="ce14">
            <text:p>R$ 78.000,00</text:p>
          </table:table-cell>
          <table:table-cell office:value-type="currency" office:value="1730.12" table:style-name="ce14">
            <text:p>R$ 1.730,12</text:p>
          </table:table-cell>
          <table:table-cell office:value-type="currency" office:value="0" table:style-name="ce14">
            <text:p>R$ 0,00</text:p>
          </table:table-cell>
          <table:table-cell office:value-type="currency" office:value="48602.59" table:style-name="ce14">
            <text:p>R$ 48.602,59</text:p>
          </table:table-cell>
          <table:table-cell office:value-type="currency" office:value="0" table:style-name="ce14">
            <text:p>R$ 0,00</text:p>
          </table:table-cell>
          <table:table-cell office:value-type="currency" office:value="50332.71" table:style-name="ce14">
            <text:p>R$ 50.332,7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0332.71" table:style-name="ce14">
            <text:p>R$ 50.332,71</text:p>
          </table:table-cell>
          <table:table-cell office:value-type="string" table:style-name="ce16">
            <text:p>64,5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</text:p>
          </table:table-cell>
          <table:table-cell office:value-type="string" table:style-name="ce1">
            <text:p>Programas de Trabalho da Área Fim</text:p>
          </table:table-cell>
          <table:table-cell office:value-type="currency" office:value="5473064" table:style-name="ce14">
            <text:p>R$ 5.473.064,00</text:p>
          </table:table-cell>
          <table:table-cell office:value-type="currency" office:value="22991.94" table:style-name="ce14">
            <text:p>R$ 22.991,94</text:p>
          </table:table-cell>
          <table:table-cell office:value-type="currency" office:value="34763.199999999997" table:style-name="ce14">
            <text:p>R$ 34.763,20</text:p>
          </table:table-cell>
          <table:table-cell office:value-type="currency" office:value="342078.7" table:style-name="ce14">
            <text:p>R$ 342.078,70</text:p>
          </table:table-cell>
          <table:table-cell office:value-type="currency" office:value="375785.6" table:style-name="ce14">
            <text:p>R$ 375.785,60</text:p>
          </table:table-cell>
          <table:table-cell office:value-type="currency" office:value="775619.44" table:style-name="ce14">
            <text:p>R$ 775.619,4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775619.44" table:style-name="ce14">
            <text:p>R$ 775.619,44</text:p>
          </table:table-cell>
          <table:table-cell office:value-type="string" table:style-name="ce16">
            <text:p>14,1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</text:p>
          </table:table-cell>
          <table:table-cell office:value-type="string" table:style-name="ce1">
            <text:p>Programa dos Conservatórios</text:p>
          </table:table-cell>
          <table:table-cell office:value-type="currency" office:value="2414064" table:style-name="ce14">
            <text:p>R$ 2.414.064,00</text:p>
          </table:table-cell>
          <table:table-cell office:value-type="currency" office:value="6913.44" table:style-name="ce14">
            <text:p>R$ 6.913,44</text:p>
          </table:table-cell>
          <table:table-cell office:value-type="currency" office:value="27947.74" table:style-name="ce14">
            <text:p>R$ 27.947,74</text:p>
          </table:table-cell>
          <table:table-cell office:value-type="currency" office:value="127470.76" table:style-name="ce14">
            <text:p>R$ 127.470,76</text:p>
          </table:table-cell>
          <table:table-cell office:value-type="currency" office:value="144483.37" table:style-name="ce14">
            <text:p>R$ 144.483,37</text:p>
          </table:table-cell>
          <table:table-cell office:value-type="currency" office:value="306815.31" table:style-name="ce14">
            <text:p>R$ 306.815,3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06815.31" table:style-name="ce14">
            <text:p>R$ 306.815,31</text:p>
          </table:table-cell>
          <table:table-cell office:value-type="string" table:style-name="ce16">
            <text:p>12,71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.1</text:p>
          </table:table-cell>
          <table:table-cell office:value-type="string" table:style-name="ce1">
            <text:p>Eixo 1: Formação Cultural/Cursos livres e aperfeiçoamento</text:p>
          </table:table-cell>
          <table:table-cell office:value-type="currency" office:value="1055000" table:style-name="ce14">
            <text:p>R$ 1.055.000,00</text:p>
          </table:table-cell>
          <table:table-cell office:value-type="currency" office:value="279.7" table:style-name="ce14">
            <text:p>R$ 279,70</text:p>
          </table:table-cell>
          <table:table-cell office:value-type="currency" office:value="26713.24" table:style-name="ce14">
            <text:p>R$ 26.713,24</text:p>
          </table:table-cell>
          <table:table-cell office:value-type="currency" office:value="56219.519999999997" table:style-name="ce14">
            <text:p>R$ 56.219,52</text:p>
          </table:table-cell>
          <table:table-cell office:value-type="currency" office:value="69266.25" table:style-name="ce14">
            <text:p>R$ 69.266,25</text:p>
          </table:table-cell>
          <table:table-cell office:value-type="currency" office:value="152478.71" table:style-name="ce14">
            <text:p>R$ 152.478,7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2478.71" table:style-name="ce14">
            <text:p>R$ 152.478,71</text:p>
          </table:table-cell>
          <table:table-cell office:value-type="string" table:style-name="ce16">
            <text:p>14,4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.2</text:p>
          </table:table-cell>
          <table:table-cell office:value-type="string" table:style-name="ce1">
            <text:p>Eixo 2: Atividades de Vivência Artística</text:p>
          </table:table-cell>
          <table:table-cell office:value-type="currency" office:value="200000" table:style-name="ce14">
            <text:p>R$ 200.000,00</text:p>
          </table:table-cell>
          <table:table-cell office:value-type="currency" office:value="37.06" table:style-name="ce14">
            <text:p>R$ 37,06</text:p>
          </table:table-cell>
          <table:table-cell office:value-type="currency" office:value="0" table:style-name="ce14">
            <text:p>R$ 0,00</text:p>
          </table:table-cell>
          <table:table-cell office:value-type="currency" office:value="12859.43" table:style-name="ce14">
            <text:p>R$ 12.859,43</text:p>
          </table:table-cell>
          <table:table-cell office:value-type="currency" office:value="0" table:style-name="ce14">
            <text:p>R$ 0,00</text:p>
          </table:table-cell>
          <table:table-cell office:value-type="currency" office:value="12896.49" table:style-name="ce14">
            <text:p>R$ 12.896,49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896.49" table:style-name="ce14">
            <text:p>R$ 12.896,49</text:p>
          </table:table-cell>
          <table:table-cell office:value-type="string" table:style-name="ce16">
            <text:p>6,4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.3</text:p>
          </table:table-cell>
          <table:table-cell office:value-type="string" table:style-name="ce1">
            <text:p>Eixo 3: Atividades Extra Classe</text:p>
          </table:table-cell>
          <table:table-cell office:value-type="currency" office:value="146000" table:style-name="ce14">
            <text:p>R$ 146.000,00</text:p>
          </table:table-cell>
          <table:table-cell office:value-type="currency" office:value="12.2" table:style-name="ce14">
            <text:p>R$ 12,2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1569.8" table:style-name="ce14">
            <text:p>R$ 11.569,80</text:p>
          </table:table-cell>
          <table:table-cell office:value-type="currency" office:value="11582" table:style-name="ce14">
            <text:p>R$ 11.582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1582" table:style-name="ce14">
            <text:p>R$ 11.582,00</text:p>
          </table:table-cell>
          <table:table-cell office:value-type="string" table:style-name="ce16">
            <text:p>7,9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.4</text:p>
          </table:table-cell>
          <table:table-cell office:value-type="string" table:style-name="ce1">
            <text:p>Eixo 4: Ações formativas abertas à comunidade</text:p>
          </table:table-cell>
          <table:table-cell office:value-type="currency" office:value="39000" table:style-name="ce14">
            <text:p>R$ 39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500" table:style-name="ce14">
            <text:p>R$ 1.500,00</text:p>
          </table:table-cell>
          <table:table-cell office:value-type="currency" office:value="1500" table:style-name="ce14">
            <text:p>R$ 1.50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00" table:style-name="ce14">
            <text:p>R$ 1.500,00</text:p>
          </table:table-cell>
          <table:table-cell office:value-type="string" table:style-name="ce16">
            <text:p>3,8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.5</text:p>
          </table:table-cell>
          <table:table-cell office:value-type="string" table:style-name="ce1">
            <text:p>Eixo 5: Difusão de grupos Artísticos de bolsistas</text:p>
          </table:table-cell>
          <table:table-cell office:value-type="currency" office:value="974064" table:style-name="ce14">
            <text:p>R$ 974.064,00</text:p>
          </table:table-cell>
          <table:table-cell office:value-type="currency" office:value="6584.48" table:style-name="ce14">
            <text:p>R$ 6.584,48</text:p>
          </table:table-cell>
          <table:table-cell office:value-type="currency" office:value="1234.5" table:style-name="ce14">
            <text:p>R$ 1.234,50</text:p>
          </table:table-cell>
          <table:table-cell office:value-type="currency" office:value="58391.81" table:style-name="ce14">
            <text:p>R$ 58.391,81</text:p>
          </table:table-cell>
          <table:table-cell office:value-type="currency" office:value="62147.32" table:style-name="ce14">
            <text:p>R$ 62.147,32</text:p>
          </table:table-cell>
          <table:table-cell office:value-type="currency" office:value="128358.11" table:style-name="ce14">
            <text:p>R$ 128.358,1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28358.11" table:style-name="ce14">
            <text:p>R$ 128.358,11</text:p>
          </table:table-cell>
          <table:table-cell office:value-type="string" table:style-name="ce16">
            <text:p>13,1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2</text:p>
          </table:table-cell>
          <table:table-cell office:value-type="string" table:style-name="ce1">
            <text:p>Programa de Bolsas de Estudo</text:p>
          </table:table-cell>
          <table:table-cell office:value-type="currency" office:value="2290000" table:style-name="ce14">
            <text:p>R$ 2.29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77145" table:style-name="ce14">
            <text:p>R$ 177.145,00</text:p>
          </table:table-cell>
          <table:table-cell office:value-type="currency" office:value="190150" table:style-name="ce14">
            <text:p>R$ 190.150,00</text:p>
          </table:table-cell>
          <table:table-cell office:value-type="currency" office:value="367295" table:style-name="ce14">
            <text:p>R$ 367.295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67295" table:style-name="ce14">
            <text:p>R$ 367.295,00</text:p>
          </table:table-cell>
          <table:table-cell office:value-type="string" table:style-name="ce16">
            <text:p>16,0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3</text:p>
          </table:table-cell>
          <table:table-cell office:value-type="string" table:style-name="ce1">
            <text:p>Programa dos Equipamentos Culturais</text:p>
          </table:table-cell>
          <table:table-cell office:value-type="currency" office:value="150000" table:style-name="ce14">
            <text:p>R$ 150.000,00</text:p>
          </table:table-cell>
          <table:table-cell office:value-type="currency" office:value="15920" table:style-name="ce14">
            <text:p>R$ 15.920,00</text:p>
          </table:table-cell>
          <table:table-cell office:value-type="currency" office:value="746.16" table:style-name="ce14">
            <text:p>R$ 746,16</text:p>
          </table:table-cell>
          <table:table-cell office:value-type="currency" office:value="18972.02" table:style-name="ce14">
            <text:p>R$ 18.972,02</text:p>
          </table:table-cell>
          <table:table-cell office:value-type="currency" office:value="43.2" table:style-name="ce14">
            <text:p>R$ 43,20</text:p>
          </table:table-cell>
          <table:table-cell office:value-type="currency" office:value="35681.379999999997" table:style-name="ce14">
            <text:p>R$ 35.681,3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5681.379999999997" table:style-name="ce14">
            <text:p>R$ 35.681,38</text:p>
          </table:table-cell>
          <table:table-cell office:value-type="string" table:style-name="ce16">
            <text:p>23,7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4</text:p>
          </table:table-cell>
          <table:table-cell office:value-type="string" table:style-name="ce1">
            <text:p>Programa de Conteúdos Digitais</text:p>
          </table:table-cell>
          <table:table-cell office:value-type="currency" office:value="151000" table:style-name="ce14">
            <text:p>R$ 151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6000" table:style-name="ce14">
            <text:p>R$ 16.000,00</text:p>
          </table:table-cell>
          <table:table-cell office:value-type="currency" office:value="16000" table:style-name="ce14">
            <text:p>R$ 16.00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000" table:style-name="ce14">
            <text:p>R$ 16.000,00</text:p>
          </table:table-cell>
          <table:table-cell office:value-type="string" table:style-name="ce16">
            <text:p>10,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5</text:p>
          </table:table-cell>
          <table:table-cell office:value-type="string" table:style-name="ce1">
            <text:p>Encontro de Carreira</text:p>
          </table:table-cell>
          <table:table-cell office:value-type="currency" office:value="5000" table:style-name="ce14">
            <text:p>R$ 5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6</text:p>
          </table:table-cell>
          <table:table-cell office:value-type="string" table:style-name="ce1">
            <text:p>Arranjos</text:p>
          </table:table-cell>
          <table:table-cell office:value-type="currency" office:value="30000" table:style-name="ce14">
            <text:p>R$ 3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7</text:p>
          </table:table-cell>
          <table:table-cell office:value-type="string" table:style-name="ce1">
            <text:p>Materiais Didáticos</text:p>
          </table:table-cell>
          <table:table-cell office:value-type="currency" office:value="15000" table:style-name="ce14">
            <text:p>R$ 15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884.3" table:style-name="ce14">
            <text:p>R$ 1.884,30</text:p>
          </table:table-cell>
          <table:table-cell office:value-type="currency" office:value="1884.3" table:style-name="ce14">
            <text:p>R$ 1.884,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884.3" table:style-name="ce14">
            <text:p>R$ 1.884,30</text:p>
          </table:table-cell>
          <table:table-cell office:value-type="string" table:style-name="ce16">
            <text:p>12,5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8</text:p>
          </table:table-cell>
          <table:table-cell office:value-type="string" table:style-name="ce1">
            <text:p>Afinação de piano</text:p>
          </table:table-cell>
          <table:table-cell office:value-type="currency" office:value="40000" table:style-name="ce14">
            <text:p>R$ 4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3700" table:style-name="ce14">
            <text:p>R$ 3.700,00</text:p>
          </table:table-cell>
          <table:table-cell office:value-type="currency" office:value="3700" table:style-name="ce14">
            <text:p>R$ 3.70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700" table:style-name="ce14">
            <text:p>R$ 3.700,00</text:p>
          </table:table-cell>
          <table:table-cell office:value-type="string" table:style-name="ce16">
            <text:p>9,2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9</text:p>
          </table:table-cell>
          <table:table-cell office:value-type="string" table:style-name="ce1">
            <text:p>Acessórios</text:p>
          </table:table-cell>
          <table:table-cell office:value-type="currency" office:value="100000" table:style-name="ce14">
            <text:p>R$ 100.000,00</text:p>
          </table:table-cell>
          <table:table-cell office:value-type="currency" office:value="58.9" table:style-name="ce14">
            <text:p>R$ 58,90</text:p>
          </table:table-cell>
          <table:table-cell office:value-type="currency" office:value="0" table:style-name="ce14">
            <text:p>R$ 0,00</text:p>
          </table:table-cell>
          <table:table-cell office:value-type="currency" office:value="16990.919999999998" table:style-name="ce14">
            <text:p>R$ 16.990,92</text:p>
          </table:table-cell>
          <table:table-cell office:value-type="currency" office:value="14659.73" table:style-name="ce14">
            <text:p>R$ 14.659,73</text:p>
          </table:table-cell>
          <table:table-cell office:value-type="currency" office:value="31709.55" table:style-name="ce14">
            <text:p>R$ 31.709,5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31709.55" table:style-name="ce14">
            <text:p>R$ 31.709,55</text:p>
          </table:table-cell>
          <table:table-cell office:value-type="string" table:style-name="ce16">
            <text:p>31,71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0</text:p>
          </table:table-cell>
          <table:table-cell office:value-type="string" table:style-name="ce1">
            <text:p>Material de consumo para luteria, oficina de cenografia e figurino.</text:p>
          </table:table-cell>
          <table:table-cell office:value-type="currency" office:value="178000" table:style-name="ce14">
            <text:p>R$ 178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5389.3" table:style-name="ce14">
            <text:p>R$ 5.389,30</text:p>
          </table:table-cell>
          <table:table-cell office:value-type="currency" office:value="0" table:style-name="ce14">
            <text:p>R$ 0,00</text:p>
          </table:table-cell>
          <table:table-cell office:value-type="currency" office:value="320" table:style-name="ce14">
            <text:p>R$ 320,00</text:p>
          </table:table-cell>
          <table:table-cell office:value-type="currency" office:value="5709.3" table:style-name="ce14">
            <text:p>R$ 5.709,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709.3" table:style-name="ce14">
            <text:p>R$ 5.709,30</text:p>
          </table:table-cell>
          <table:table-cell office:value-type="string" table:style-name="ce16">
            <text:p>3,21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1</text:p>
          </table:table-cell>
          <table:table-cell office:value-type="string" table:style-name="ce1">
            <text:p>Manutenção de Instrumentos Musicais</text:p>
          </table:table-cell>
          <table:table-cell office:value-type="currency" office:value="80000" table:style-name="ce14">
            <text:p>R$ 8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680" table:style-name="ce14">
            <text:p>R$ 68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945" table:style-name="ce14">
            <text:p>R$ 945,00</text:p>
          </table:table-cell>
          <table:table-cell office:value-type="currency" office:value="1625" table:style-name="ce14">
            <text:p>R$ 1.625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25" table:style-name="ce14">
            <text:p>R$ 1.625,00</text:p>
          </table:table-cell>
          <table:table-cell office:value-type="string" table:style-name="ce16">
            <text:p>2,0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5.12</text:p>
          </table:table-cell>
          <table:table-cell office:value-type="string" table:style-name="ce1">
            <text:p>Manutenção de Equipamentos</text:p>
          </table:table-cell>
          <table:table-cell office:value-type="currency" office:value="20000" table:style-name="ce14">
            <text:p>R$ 20.000,00</text:p>
          </table:table-cell>
          <table:table-cell office:value-type="currency" office:value="99.6" table:style-name="ce14">
            <text:p>R$ 99,60</text:p>
          </table:table-cell>
          <table:table-cell office:value-type="currency" office:value="0" table:style-name="ce14">
            <text:p>R$ 0,00</text:p>
          </table:table-cell>
          <table:table-cell office:value-type="currency" office:value="1500" table:style-name="ce14">
            <text:p>R$ 1.500,00</text:p>
          </table:table-cell>
          <table:table-cell office:value-type="currency" office:value="3600" table:style-name="ce14">
            <text:p>R$ 3.600,00</text:p>
          </table:table-cell>
          <table:table-cell office:value-type="currency" office:value="5199.6000000000004" table:style-name="ce14">
            <text:p>R$ 5.199,6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199.6000000000004" table:style-name="ce14">
            <text:p>R$ 5.199,60</text:p>
          </table:table-cell>
          <table:table-cell office:value-type="string" table:style-name="ce17">
            <text:p>26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</text:p>
          </table:table-cell>
          <table:table-cell office:value-type="string" table:style-name="ce1">
            <text:p>Comunicação e Imprensa</text:p>
          </table:table-cell>
          <table:table-cell office:value-type="currency" office:value="255600" table:style-name="ce14">
            <text:p>R$ 255.600,00</text:p>
          </table:table-cell>
          <table:table-cell office:value-type="currency" office:value="12547.53" table:style-name="ce14">
            <text:p>R$ 12.547,53</text:p>
          </table:table-cell>
          <table:table-cell office:value-type="currency" office:value="9297.92" table:style-name="ce14">
            <text:p>R$ 9.297,92</text:p>
          </table:table-cell>
          <table:table-cell office:value-type="currency" office:value="7033" table:style-name="ce14">
            <text:p>R$ 7.033,00</text:p>
          </table:table-cell>
          <table:table-cell office:value-type="currency" office:value="11250.33" table:style-name="ce14">
            <text:p>R$ 11.250,33</text:p>
          </table:table-cell>
          <table:table-cell office:value-type="currency" office:value="40128.78" table:style-name="ce14">
            <text:p>R$ 40.128,7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0128.78" table:style-name="ce14">
            <text:p>R$ 40.128,78</text:p>
          </table:table-cell>
          <table:table-cell office:value-type="string" table:style-name="ce16">
            <text:p>15,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.1</text:p>
          </table:table-cell>
          <table:table-cell office:value-type="string" table:style-name="ce1">
            <text:p>Comunicação, Imprensa e Mobilização</text:p>
          </table:table-cell>
          <table:table-cell office:value-type="currency" office:value="255600" table:style-name="ce14">
            <text:p>R$ 255.600,00</text:p>
          </table:table-cell>
          <table:table-cell office:value-type="currency" office:value="12547.53" table:style-name="ce14">
            <text:p>R$ 12.547,53</text:p>
          </table:table-cell>
          <table:table-cell office:value-type="currency" office:value="9297.92" table:style-name="ce14">
            <text:p>R$ 9.297,92</text:p>
          </table:table-cell>
          <table:table-cell office:value-type="currency" office:value="7033" table:style-name="ce14">
            <text:p>R$ 7.033,00</text:p>
          </table:table-cell>
          <table:table-cell office:value-type="currency" office:value="11250.33" table:style-name="ce14">
            <text:p>R$ 11.250,33</text:p>
          </table:table-cell>
          <table:table-cell office:value-type="currency" office:value="40128.78" table:style-name="ce14">
            <text:p>R$ 40.128,7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0128.78" table:style-name="ce14">
            <text:p>R$ 40.128,78</text:p>
          </table:table-cell>
          <table:table-cell office:value-type="string" table:style-name="ce16">
            <text:p>15,7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.2</text:p>
          </table:table-cell>
          <table:table-cell office:value-type="string" table:style-name="ce1">
            <text:p>Projetos gráficos e materiais de comunicaçã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.3</text:p>
          </table:table-cell>
          <table:table-cell office:value-type="string" table:style-name="ce1">
            <text:p>Publicaçõe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.4</text:p>
          </table:table-cell>
          <table:table-cell office:value-type="string" table:style-name="ce1">
            <text:p>Assessoria de imprensa e custos de publicidade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1.6.5</text:p>
          </table:table-cell>
          <table:table-cell office:value-type="string" table:style-name="ce1">
            <text:p>Outros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2</text:p>
          </table:table-cell>
          <table:table-cell office:value-type="string" table:style-name="ce1">
            <text:p>Depreciação/Amortização/Exaustão/Baixa de Imobilizado</text:p>
          </table:table-cell>
          <table:table-cell office:value-type="currency" office:value="1736750" table:style-name="ce14">
            <text:p>R$ 1.736.750,00</text:p>
          </table:table-cell>
          <table:table-cell office:value-type="currency" office:value="138506.48000000001" table:style-name="ce14">
            <text:p>R$ 138.506,48</text:p>
          </table:table-cell>
          <table:table-cell office:value-type="currency" office:value="138495.79999999999" table:style-name="ce14">
            <text:p>R$ 138.495,80</text:p>
          </table:table-cell>
          <table:table-cell office:value-type="currency" office:value="138509.60999999999" table:style-name="ce14">
            <text:p>R$ 138.509,61</text:p>
          </table:table-cell>
          <table:table-cell office:value-type="currency" office:value="138482.69" table:style-name="ce14">
            <text:p>R$ 138.482,69</text:p>
          </table:table-cell>
          <table:table-cell office:value-type="currency" office:value="553994.57999999996" table:style-name="ce14">
            <text:p>R$ 553.994,5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53994.57999999996" table:style-name="ce14">
            <text:p>R$ 553.994,58</text:p>
          </table:table-cell>
          <table:table-cell office:value-type="string" table:style-name="ce16">
            <text:p>31,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2.1</text:p>
          </table:table-cell>
          <table:table-cell office:value-type="string" table:style-name="ce1">
            <text:p>Depreciação</text:p>
          </table:table-cell>
          <table:table-cell office:value-type="currency" office:value="1700000" table:style-name="ce14">
            <text:p>R$ 1.700.000,00</text:p>
          </table:table-cell>
          <table:table-cell office:value-type="currency" office:value="136113.82" table:style-name="ce14">
            <text:p>R$ 136.113,82</text:p>
          </table:table-cell>
          <table:table-cell office:value-type="currency" office:value="136103.14000000001" table:style-name="ce14">
            <text:p>R$ 136.103,14</text:p>
          </table:table-cell>
          <table:table-cell office:value-type="currency" office:value="136116.95000000001" table:style-name="ce14">
            <text:p>R$ 136.116,95</text:p>
          </table:table-cell>
          <table:table-cell office:value-type="currency" office:value="136090.03" table:style-name="ce14">
            <text:p>R$ 136.090,03</text:p>
          </table:table-cell>
          <table:table-cell office:value-type="currency" office:value="544423.93999999994" table:style-name="ce14">
            <text:p>R$ 544.423,9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544423.93999999994" table:style-name="ce14">
            <text:p>R$ 544.423,94</text:p>
          </table:table-cell>
          <table:table-cell office:value-type="string" table:style-name="ce16">
            <text:p>32,02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2.2</text:p>
          </table:table-cell>
          <table:table-cell office:value-type="string" table:style-name="ce1">
            <text:p>Amortização</text:p>
          </table:table-cell>
          <table:table-cell office:value-type="currency" office:value="36750" table:style-name="ce14">
            <text:p>R$ 36.750,00</text:p>
          </table:table-cell>
          <table:table-cell office:value-type="currency" office:value="2392.66" table:style-name="ce14">
            <text:p>R$ 2.392,66</text:p>
          </table:table-cell>
          <table:table-cell office:value-type="currency" office:value="2392.66" table:style-name="ce14">
            <text:p>R$ 2.392,66</text:p>
          </table:table-cell>
          <table:table-cell office:value-type="currency" office:value="2392.66" table:style-name="ce14">
            <text:p>R$ 2.392,66</text:p>
          </table:table-cell>
          <table:table-cell office:value-type="currency" office:value="2392.66" table:style-name="ce14">
            <text:p>R$ 2.392,66</text:p>
          </table:table-cell>
          <table:table-cell office:value-type="currency" office:value="9570.64" table:style-name="ce14">
            <text:p>R$ 9.570,6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9570.64" table:style-name="ce14">
            <text:p>R$ 9.570,64</text:p>
          </table:table-cell>
          <table:table-cell office:value-type="string" table:style-name="ce16">
            <text:p>26,04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2.3</text:p>
          </table:table-cell>
          <table:table-cell office:value-type="string" table:style-name="ce1">
            <text:p>Baixa de ativo imobilizad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6.2.4</text:p>
          </table:table-cell>
          <table:table-cell office:value-type="string" table:style-name="ce1">
            <text:p>Outros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7</text:p>
          </table:table-cell>
          <table:table-cell office:value-type="string" table:style-name="ce1">
            <text:p>Superavit/Deficit do exercíci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2">
            <text:p/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style-name="ce11">
            <text:p/>
          </table:table-cell>
          <table:table-cell office:value-type="string" table:style-name="ce11">
            <text:p>Investimentos/Imobilizado</text:p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table:number-columns-repeated="16363"/>
        </table:table-row>
        <table:table-row table:style-name="ro2">
          <table:table-cell office:value-type="string" table:style-name="ce12">
            <text:p>Nível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Orçamento Anual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12">
            <text:p>Março</text:p>
          </table:table-cell>
          <table:table-cell office:value-type="string" table:style-name="ce12">
            <text:p>Abril</text:p>
          </table:table-cell>
          <table:table-cell office:value-type="string" table:style-name="ce12">
            <text:p>1º Quadrimestre</text:p>
          </table:table-cell>
          <table:table-cell office:value-type="string" table:style-name="ce12">
            <text:p>Maio</text:p>
          </table:table-cell>
          <table:table-cell office:value-type="string" table:style-name="ce12">
            <text:p>Junho</text:p>
          </table:table-cell>
          <table:table-cell office:value-type="string" table:style-name="ce12">
            <text:p>Julho</text:p>
          </table:table-cell>
          <table:table-cell office:value-type="string" table:style-name="ce12">
            <text:p>Agosto</text:p>
          </table:table-cell>
          <table:table-cell office:value-type="string" table:style-name="ce12">
            <text:p>2º Quadrimestre</text:p>
          </table:table-cell>
          <table:table-cell office:value-type="string" table:style-name="ce12">
            <text:p>Setembro</text:p>
          </table:table-cell>
          <table:table-cell office:value-type="string" table:style-name="ce12">
            <text:p>Outubro</text:p>
          </table:table-cell>
          <table:table-cell office:value-type="string" table:style-name="ce12">
            <text:p>Novembro</text:p>
          </table:table-cell>
          <table:table-cell office:value-type="string" table:style-name="ce12">
            <text:p>Dezembro</text:p>
          </table:table-cell>
          <table:table-cell office:value-type="string" table:style-name="ce12">
            <text:p>3º Quadrimestre</text:p>
          </table:table-cell>
          <table:table-cell office:value-type="string" table:style-name="ce12">
            <text:p>Realizado Anual</text:p>
          </table:table-cell>
          <table:table-cell office:value-type="string" table:style-name="ce12">
            <text:p>Realizado x Previsto</text:p>
          </table:table-cell>
          <table:table-cell office:value-type="string" table:style-name="ce12">
            <text:p>Observações</text:p>
          </table:table-cell>
          <table:table-cell table:number-columns-repeated="16363"/>
        </table:table-row>
        <table:table-row table:style-name="ro2">
          <table:table-cell office:value-type="string" table:style-name="ce13">
            <text:p/>
          </table:table-cell>
          <table:table-cell office:value-type="string" table:style-name="ce13">
            <text:p>subGrupo: Investimentos/Imobilizado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table:number-columns-repeated="16363"/>
        </table:table-row>
        <table:table-row table:style-name="ro2">
          <table:table-cell office:value-type="string" table:style-name="ce1">
            <text:p>8</text:p>
          </table:table-cell>
          <table:table-cell office:value-type="string" table:style-name="ce1">
            <text:p>Investimentos com recursos vinculados ao Contrato de Gestão</text:p>
          </table:table-cell>
          <table:table-cell office:value-type="currency" office:value="162500" table:style-name="ce14">
            <text:p>R$ 162.5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2158.04" table:style-name="ce14">
            <text:p>R$ 2.158,04</text:p>
          </table:table-cell>
          <table:table-cell office:value-type="currency" office:value="4900.4399999999996" table:style-name="ce14">
            <text:p>R$ 4.900,44</text:p>
          </table:table-cell>
          <table:table-cell office:value-type="currency" office:value="16100.36" table:style-name="ce14">
            <text:p>R$ 16.100,36</text:p>
          </table:table-cell>
          <table:table-cell office:value-type="currency" office:value="23158.84" table:style-name="ce14">
            <text:p>R$ 23.158,84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3158.84" table:style-name="ce14">
            <text:p>R$ 23.158,84</text:p>
          </table:table-cell>
          <table:table-cell office:value-type="string" table:style-name="ce16">
            <text:p>14,25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1</text:p>
          </table:table-cell>
          <table:table-cell office:value-type="string" table:style-name="ce1">
            <text:p>Equipamentos de informática</text:p>
          </table:table-cell>
          <table:table-cell office:value-type="currency" office:value="30000" table:style-name="ce14">
            <text:p>R$ 3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2460.44" table:style-name="ce14">
            <text:p>R$ 2.460,44</text:p>
          </table:table-cell>
          <table:table-cell office:value-type="currency" office:value="4238.3599999999997" table:style-name="ce14">
            <text:p>R$ 4.238,36</text:p>
          </table:table-cell>
          <table:table-cell office:value-type="currency" office:value="6698.8" table:style-name="ce14">
            <text:p>R$ 6.698,8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6698.8" table:style-name="ce14">
            <text:p>R$ 6.698,80</text:p>
          </table:table-cell>
          <table:table-cell office:value-type="string" table:style-name="ce16">
            <text:p>22,33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2</text:p>
          </table:table-cell>
          <table:table-cell office:value-type="string" table:style-name="ce1">
            <text:p>Móveis e utensílios</text:p>
          </table:table-cell>
          <table:table-cell office:value-type="currency" office:value="20000" table:style-name="ce14">
            <text:p>R$ 2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1934.82" table:style-name="ce14">
            <text:p>R$ 1.934,82</text:p>
          </table:table-cell>
          <table:table-cell office:value-type="currency" office:value="2440" table:style-name="ce14">
            <text:p>R$ 2.440,00</text:p>
          </table:table-cell>
          <table:table-cell office:value-type="currency" office:value="11862" table:style-name="ce14">
            <text:p>R$ 11.862,00</text:p>
          </table:table-cell>
          <table:table-cell office:value-type="currency" office:value="16236.82" table:style-name="ce14">
            <text:p>R$ 16.236,8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6236.82" table:style-name="ce14">
            <text:p>R$ 16.236,82</text:p>
          </table:table-cell>
          <table:table-cell office:value-type="string" table:style-name="ce16">
            <text:p>81,18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3</text:p>
          </table:table-cell>
          <table:table-cell office:value-type="string" table:style-name="ce1">
            <text:p>Máquinas e equipamentos</text:p>
          </table:table-cell>
          <table:table-cell office:value-type="currency" office:value="32500" table:style-name="ce14">
            <text:p>R$ 32.5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223.22" table:style-name="ce14">
            <text:p>R$ 223,22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223.22" table:style-name="ce14">
            <text:p>R$ 223,22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23.22" table:style-name="ce14">
            <text:p>R$ 223,22</text:p>
          </table:table-cell>
          <table:table-cell office:value-type="string" table:style-name="ce17">
            <text:p>0,69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4</text:p>
          </table:table-cell>
          <table:table-cell office:value-type="string" table:style-name="ce1">
            <text:p>Software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5</text:p>
          </table:table-cell>
          <table:table-cell office:value-type="string" table:style-name="ce1">
            <text:p>Benfeitorias</text:p>
          </table:table-cell>
          <table:table-cell office:value-type="currency" office:value="50000" table:style-name="ce14">
            <text:p>R$ 5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6</text:p>
          </table:table-cell>
          <table:table-cell office:value-type="string" table:style-name="ce1">
            <text:p>Aquisição de acerv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8.7</text:p>
          </table:table-cell>
          <table:table-cell office:value-type="string" table:style-name="ce1">
            <text:p>Instrumentos Musicais</text:p>
          </table:table-cell>
          <table:table-cell office:value-type="currency" office:value="30000" table:style-name="ce14">
            <text:p>R$ 30.00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</text:p>
          </table:table-cell>
          <table:table-cell office:value-type="string" table:style-name="ce1">
            <text:p>Recursos públicos específicos para investimentos no Contrato de Gestã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1</text:p>
          </table:table-cell>
          <table:table-cell office:value-type="string" table:style-name="ce1">
            <text:p>Equipamentos de informátic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2</text:p>
          </table:table-cell>
          <table:table-cell office:value-type="string" table:style-name="ce1">
            <text:p>Móveis e utensíli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3</text:p>
          </table:table-cell>
          <table:table-cell office:value-type="string" table:style-name="ce1">
            <text:p>Máquinas e equipament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4</text:p>
          </table:table-cell>
          <table:table-cell office:value-type="string" table:style-name="ce1">
            <text:p>Software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5</text:p>
          </table:table-cell>
          <table:table-cell office:value-type="string" table:style-name="ce1">
            <text:p>Benfeitoria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6</text:p>
          </table:table-cell>
          <table:table-cell office:value-type="string" table:style-name="ce1">
            <text:p>Aquisição de acerv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9.7</text:p>
          </table:table-cell>
          <table:table-cell office:value-type="string" table:style-name="ce1">
            <text:p>Outros investimentos/imobilizado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</text:p>
          </table:table-cell>
          <table:table-cell office:value-type="string" table:style-name="ce1">
            <text:p>Investimentos com recursos incentivad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1</text:p>
          </table:table-cell>
          <table:table-cell office:value-type="string" table:style-name="ce1">
            <text:p>Equipamentos de informátic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2</text:p>
          </table:table-cell>
          <table:table-cell office:value-type="string" table:style-name="ce1">
            <text:p>Móveis e utensíli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3</text:p>
          </table:table-cell>
          <table:table-cell office:value-type="string" table:style-name="ce1">
            <text:p>Máquinas e equipament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4</text:p>
          </table:table-cell>
          <table:table-cell office:value-type="string" table:style-name="ce1">
            <text:p>Software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5</text:p>
          </table:table-cell>
          <table:table-cell office:value-type="string" table:style-name="ce1">
            <text:p>Benfeitoria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6</text:p>
          </table:table-cell>
          <table:table-cell office:value-type="string" table:style-name="ce1">
            <text:p>Aquisição de acerv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0.7</text:p>
          </table:table-cell>
          <table:table-cell office:value-type="string" table:style-name="ce1">
            <text:p>Outros investimentos/imobilizado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2">
            <text:p/>
          </table:table-cell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style-name="ce11">
            <text:p/>
          </table:table-cell>
          <table:table-cell office:value-type="string" table:style-name="ce11">
            <text:p>Projetos A Executar e Saldos De Recursos Vinculados Ao Contrato de Gestão</text:p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office:value-type="string" table:style-name="ce11">
            <text:p/>
          </table:table-cell>
          <table:table-cell table:number-columns-repeated="16363"/>
        </table:table-row>
        <table:table-row table:style-name="ro2">
          <table:table-cell office:value-type="string" table:style-name="ce12">
            <text:p>Nível</text:p>
          </table:table-cell>
          <table:table-cell office:value-type="string" table:style-name="ce12">
            <text:p>Nome</text:p>
          </table:table-cell>
          <table:table-cell office:value-type="string" table:style-name="ce12">
            <text:p>Orçamento Anual</text:p>
          </table:table-cell>
          <table:table-cell office:value-type="string" table:style-name="ce12">
            <text:p>Janeiro</text:p>
          </table:table-cell>
          <table:table-cell office:value-type="string" table:style-name="ce12">
            <text:p>Fevereiro</text:p>
          </table:table-cell>
          <table:table-cell office:value-type="string" table:style-name="ce12">
            <text:p>Março</text:p>
          </table:table-cell>
          <table:table-cell office:value-type="string" table:style-name="ce12">
            <text:p>Abril</text:p>
          </table:table-cell>
          <table:table-cell office:value-type="string" table:style-name="ce12">
            <text:p>1º Quadrimestre</text:p>
          </table:table-cell>
          <table:table-cell office:value-type="string" table:style-name="ce12">
            <text:p>Maio</text:p>
          </table:table-cell>
          <table:table-cell office:value-type="string" table:style-name="ce12">
            <text:p>Junho</text:p>
          </table:table-cell>
          <table:table-cell office:value-type="string" table:style-name="ce12">
            <text:p>Julho</text:p>
          </table:table-cell>
          <table:table-cell office:value-type="string" table:style-name="ce12">
            <text:p>Agosto</text:p>
          </table:table-cell>
          <table:table-cell office:value-type="string" table:style-name="ce12">
            <text:p>2º Quadrimestre</text:p>
          </table:table-cell>
          <table:table-cell office:value-type="string" table:style-name="ce12">
            <text:p>Setembro</text:p>
          </table:table-cell>
          <table:table-cell office:value-type="string" table:style-name="ce12">
            <text:p>Outubro</text:p>
          </table:table-cell>
          <table:table-cell office:value-type="string" table:style-name="ce12">
            <text:p>Novembro</text:p>
          </table:table-cell>
          <table:table-cell office:value-type="string" table:style-name="ce12">
            <text:p>Dezembro</text:p>
          </table:table-cell>
          <table:table-cell office:value-type="string" table:style-name="ce12">
            <text:p>3º Quadrimestre</text:p>
          </table:table-cell>
          <table:table-cell office:value-type="string" table:style-name="ce12">
            <text:p>Realizado Anual</text:p>
          </table:table-cell>
          <table:table-cell office:value-type="string" table:style-name="ce12">
            <text:p>Realizado x Previsto</text:p>
          </table:table-cell>
          <table:table-cell office:value-type="string" table:style-name="ce12">
            <text:p>Observações</text:p>
          </table:table-cell>
          <table:table-cell table:number-columns-repeated="16363"/>
        </table:table-row>
        <table:table-row table:style-name="ro2">
          <table:table-cell office:value-type="string" table:style-name="ce13">
            <text:p/>
          </table:table-cell>
          <table:table-cell office:value-type="string" table:style-name="ce13">
            <text:p>subGrupo: Projetos A Executar e Saldos De Recursos Vinculados Ao Contrato de Gestão</text:p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office:value-type="string" table:style-name="ce13">
            <text:p/>
          </table:table-cell>
          <table:table-cell table:number-columns-repeated="16363"/>
        </table:table-row>
        <table:table-row table:style-name="ro2">
          <table:table-cell office:value-type="string" table:style-name="ce1">
            <text:p>11</text:p>
          </table:table-cell>
          <table:table-cell office:value-type="string" table:style-name="ce1">
            <text:p>Saldo Projetos a Executar (contábil)</text:p>
          </table:table-cell>
          <table:table-cell office:value-type="currency" office:value="0" table:style-name="ce14">
            <text:p>R$ 0,00</text:p>
          </table:table-cell>
          <table:table-cell office:value-type="currency" office:value="1950450.13" table:style-name="ce14">
            <text:p>R$ 1.950.450,13</text:p>
          </table:table-cell>
          <table:table-cell office:value-type="currency" office:value="2906493.99" table:style-name="ce14">
            <text:p>R$ 2.906.493,99</text:p>
          </table:table-cell>
          <table:table-cell office:value-type="currency" office:value="2591315.66" table:style-name="ce14">
            <text:p>R$ 2.591.315,66</text:p>
          </table:table-cell>
          <table:table-cell office:value-type="currency" office:value="2125726.1" table:style-name="ce14">
            <text:p>R$ 2.125.726,10</text:p>
          </table:table-cell>
          <table:table-cell office:value-type="currency" office:value="2125726.1" table:style-name="ce14">
            <text:p>R$ 2.125.726,1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125726.1" table:style-name="ce14">
            <text:p>R$ 2.125.726,1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1.1</text:p>
          </table:table-cell>
          <table:table-cell office:value-type="string" table:style-name="ce1">
            <text:p>Repasse</text:p>
          </table:table-cell>
          <table:table-cell office:value-type="currency" office:value="0" table:style-name="ce14">
            <text:p>R$ 0,00</text:p>
          </table:table-cell>
          <table:table-cell office:value-type="currency" office:value="1950450.13" table:style-name="ce14">
            <text:p>R$ 1.950.450,13</text:p>
          </table:table-cell>
          <table:table-cell office:value-type="currency" office:value="2906493.99" table:style-name="ce14">
            <text:p>R$ 2.906.493,99</text:p>
          </table:table-cell>
          <table:table-cell office:value-type="currency" office:value="2591315.66" table:style-name="ce14">
            <text:p>R$ 2.591.315,66</text:p>
          </table:table-cell>
          <table:table-cell office:value-type="currency" office:value="2125726.1" table:style-name="ce14">
            <text:p>R$ 2.125.726,10</text:p>
          </table:table-cell>
          <table:table-cell office:value-type="currency" office:value="2125726.1" table:style-name="ce14">
            <text:p>R$ 2.125.726,1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2125726.1" table:style-name="ce14">
            <text:p>R$ 2.125.726,1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1.2</text:p>
          </table:table-cell>
          <table:table-cell office:value-type="string" table:style-name="ce1">
            <text:p>Reserv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1.3</text:p>
          </table:table-cell>
          <table:table-cell office:value-type="string" table:style-name="ce1">
            <text:p>Contingênci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1.4</text:p>
          </table:table-cell>
          <table:table-cell office:value-type="string" table:style-name="ce1">
            <text:p>Outr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2</text:p>
          </table:table-cell>
          <table:table-cell office:value-type="string" table:style-name="ce1">
            <text:p>Recursos incentivados - saldo a ser executad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2.1</text:p>
          </table:table-cell>
          <table:table-cell office:value-type="string" table:style-name="ce1">
            <text:p>Recursos captados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2.2</text:p>
          </table:table-cell>
          <table:table-cell office:value-type="string" table:style-name="ce1">
            <text:p>Receita apropriada do recurso captad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2.3</text:p>
          </table:table-cell>
          <table:table-cell office:value-type="string" table:style-name="ce1">
            <text:p>Despesa realizada do recurso captado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</text:p>
          </table:table-cell>
          <table:table-cell office:value-type="string" table:style-name="ce1">
            <text:p>Outras informações (saldos bancários)</text:p>
          </table:table-cell>
          <table:table-cell office:value-type="currency" office:value="0" table:style-name="ce14">
            <text:p>R$ 0,00</text:p>
          </table:table-cell>
          <table:table-cell office:value-type="currency" office:value="5129051.21" table:style-name="ce14">
            <text:p>R$ 5.129.051,21</text:p>
          </table:table-cell>
          <table:table-cell office:value-type="currency" office:value="6261430.6500000004" table:style-name="ce14">
            <text:p>R$ 6.261.430,65</text:p>
          </table:table-cell>
          <table:table-cell office:value-type="currency" office:value="6611037.46" table:style-name="ce14">
            <text:p>R$ 6.611.037,46</text:p>
          </table:table-cell>
          <table:table-cell office:value-type="currency" office:value="6756183.1600000001" table:style-name="ce14">
            <text:p>R$ 6.756.183,16</text:p>
          </table:table-cell>
          <table:table-cell office:value-type="currency" office:value="6756183.1600000001" table:style-name="ce14">
            <text:p>R$ 6.756.183,1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6756183.1600000001" table:style-name="ce14">
            <text:p>R$ 6.756.183,16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1</text:p>
          </table:table-cell>
          <table:table-cell office:value-type="string" table:style-name="ce1">
            <text:p>Conta de Repasse do Contrato de Gestão</text:p>
          </table:table-cell>
          <table:table-cell office:value-type="currency" office:value="0" table:style-name="ce14">
            <text:p>R$ 0,00</text:p>
          </table:table-cell>
          <table:table-cell office:value-type="currency" office:value="227968.11" table:style-name="ce14">
            <text:p>R$ 227.968,11</text:p>
          </table:table-cell>
          <table:table-cell office:value-type="currency" office:value="1275580.99" table:style-name="ce14">
            <text:p>R$ 1.275.580,99</text:p>
          </table:table-cell>
          <table:table-cell office:value-type="currency" office:value="1530294.16" table:style-name="ce14">
            <text:p>R$ 1.530.294,16</text:p>
          </table:table-cell>
          <table:table-cell office:value-type="currency" office:value="1594418.91" table:style-name="ce14">
            <text:p>R$ 1.594.418,91</text:p>
          </table:table-cell>
          <table:table-cell office:value-type="currency" office:value="1594418.91" table:style-name="ce14">
            <text:p>R$ 1.594.418,9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594418.91" table:style-name="ce14">
            <text:p>R$ 1.594.418,91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2</text:p>
          </table:table-cell>
          <table:table-cell office:value-type="string" table:style-name="ce1">
            <text:p>Conta de Captação Operacional</text:p>
          </table:table-cell>
          <table:table-cell office:value-type="currency" office:value="0" table:style-name="ce14">
            <text:p>R$ 0,00</text:p>
          </table:table-cell>
          <table:table-cell office:value-type="currency" office:value="61650.16" table:style-name="ce14">
            <text:p>R$ 61.650,16</text:p>
          </table:table-cell>
          <table:table-cell office:value-type="currency" office:value="101754.07" table:style-name="ce14">
            <text:p>R$ 101.754,07</text:p>
          </table:table-cell>
          <table:table-cell office:value-type="currency" office:value="141084.07999999999" table:style-name="ce14">
            <text:p>R$ 141.084,08</text:p>
          </table:table-cell>
          <table:table-cell office:value-type="currency" office:value="172488.46" table:style-name="ce14">
            <text:p>R$ 172.488,46</text:p>
          </table:table-cell>
          <table:table-cell office:value-type="currency" office:value="172488.46" table:style-name="ce14">
            <text:p>R$ 172.488,4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72488.46" table:style-name="ce14">
            <text:p>R$ 172.488,46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3</text:p>
          </table:table-cell>
          <table:table-cell office:value-type="string" table:style-name="ce1">
            <text:p>Conta de Projetos Incentivados</text:p>
          </table:table-cell>
          <table:table-cell office:value-type="currency" office:value="0" table:style-name="ce14">
            <text:p>R$ 0,00</text:p>
          </table:table-cell>
          <table:table-cell office:value-type="currency" office:value="99322.48" table:style-name="ce14">
            <text:p>R$ 99.322,48</text:p>
          </table:table-cell>
          <table:table-cell office:value-type="currency" office:value="100094.43" table:style-name="ce14">
            <text:p>R$ 100.094,43</text:p>
          </table:table-cell>
          <table:table-cell office:value-type="currency" office:value="101039.03999999999" table:style-name="ce14">
            <text:p>R$ 101.039,04</text:p>
          </table:table-cell>
          <table:table-cell office:value-type="currency" office:value="101893.88" table:style-name="ce14">
            <text:p>R$ 101.893,88</text:p>
          </table:table-cell>
          <table:table-cell office:value-type="currency" office:value="101893.88" table:style-name="ce14">
            <text:p>R$ 101.893,88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101893.88" table:style-name="ce14">
            <text:p>R$ 101.893,88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4</text:p>
          </table:table-cell>
          <table:table-cell office:value-type="string" table:style-name="ce1">
            <text:p>Conta de Recurso de Reserva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5</text:p>
          </table:table-cell>
          <table:table-cell office:value-type="string" table:style-name="ce1">
            <text:p>Conta de Recurso de Contingência</text:p>
          </table:table-cell>
          <table:table-cell office:value-type="currency" office:value="0" table:style-name="ce14">
            <text:p>R$ 0,00</text:p>
          </table:table-cell>
          <table:table-cell office:value-type="currency" office:value="4740110.46" table:style-name="ce14">
            <text:p>R$ 4.740.110,46</text:p>
          </table:table-cell>
          <table:table-cell office:value-type="currency" office:value="4784001.16" table:style-name="ce14">
            <text:p>R$ 4.784.001,16</text:p>
          </table:table-cell>
          <table:table-cell office:value-type="currency" office:value="4838620.18" table:style-name="ce14">
            <text:p>R$ 4.838.620,18</text:p>
          </table:table-cell>
          <table:table-cell office:value-type="currency" office:value="4887381.91" table:style-name="ce14">
            <text:p>R$ 4.887.381,91</text:p>
          </table:table-cell>
          <table:table-cell office:value-type="currency" office:value="4887381.91" table:style-name="ce14">
            <text:p>R$ 4.887.381,91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4887381.91" table:style-name="ce14">
            <text:p>R$ 4.887.381,91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style-name="ce1">
            <text:p>13.6</text:p>
          </table:table-cell>
          <table:table-cell office:value-type="string" table:style-name="ce1">
            <text:p>Demais Saldos (especificar)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currency" office:value="0" table:style-name="ce14">
            <text:p>R$ 0,00</text:p>
          </table:table-cell>
          <table:table-cell office:value-type="currency" office:value="0" table:style-name="ce14">
            <text:p>R$ 0,00</text:p>
          </table:table-cell>
          <table:table-cell office:value-type="string" table:style-name="ce17">
            <text:p>0%</text:p>
          </table:table-cell>
          <table:table-cell office:value-type="string" table:style-name="ce15">
            <text:p>-</text:p>
          </table:table-cell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22">
            <text:p/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22"/>
          <table:covered-table-cell table:number-columns-repeated="20"/>
          <table:table-cell table:number-columns-repeated="16363"/>
        </table:table-row>
        <table:table-row table:style-name="ro2">
          <table:table-cell table:style-name="ce1"/>
          <table:table-cell office:value-type="string" table:style-name="ce11">
            <text:p>Notas explicativas:</text:p>
          </table:table-cell>
          <table:table-cell table:number-columns-repeated="11" table:style-name="ce13"/>
          <table:table-cell table:number-columns-repeated="16371" table:style-name="ce1"/>
        </table:table-row>
        <table:table-row table:number-rows-repeated="3" table:style-name="ro2">
          <table:table-cell table:style-name="ce1"/>
          <table:table-cell table:number-columns-repeated="12" table:style-name="ce13"/>
          <table:table-cell table:number-columns-repeated="16371" table:style-name="ce1"/>
        </table:table-row>
        <table:table-row table:style-name="ro2">
          <table:table-cell table:number-columns-spanned="21" table:number-rows-spanned="1" table:style-name="ce19"/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5"/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19"/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19"/>
          <table:covered-table-cell table:number-columns-repeated="20"/>
          <table:table-cell table:number-columns-repeated="16363"/>
        </table:table-row>
        <table:table-row table:style-name="ro2">
          <table:table-cell office:value-type="string" table:number-columns-spanned="21" table:number-rows-spanned="1" table:style-name="ce4">
            <text:p>São Paulo, 15 de maio de 2026</text:p>
          </table:table-cell>
          <table:covered-table-cell table:number-columns-repeated="20"/>
          <table:table-cell table:number-columns-repeated="16363"/>
        </table:table-row>
        <table:table-row table:style-name="ro2">
          <table:table-cell table:number-columns-spanned="21" table:number-rows-spanned="1" table:style-name="ce20"/>
          <table:covered-table-cell table:number-columns-repeated="20"/>
          <table:table-cell table:number-columns-repeated="16363"/>
        </table:table-row>
        <table:table-row table:style-name="ro2">
          <table:table-cell table:number-columns-repeated="2" table:style-name="ce18"/>
          <table:table-cell table:number-columns-spanned="5" table:number-rows-spanned="2" table:style-name="ce21"/>
          <table:covered-table-cell table:number-columns-repeated="4"/>
          <table:table-cell table:number-columns-repeated="8" table:style-name="ce18"/>
          <table:table-cell table:number-columns-spanned="5" table:number-rows-spanned="2" table:style-name="ce21"/>
          <table:covered-table-cell table:number-columns-repeated="4"/>
          <table:table-cell table:style-name="ce18"/>
          <table:table-cell table:number-columns-repeated="16363"/>
        </table:table-row>
        <table:table-row table:style-name="ro2">
          <table:table-cell table:number-columns-repeated="2" table:style-name="ce18"/>
          <table:covered-table-cell/>
          <table:covered-table-cell table:number-columns-repeated="4"/>
          <table:table-cell table:number-columns-repeated="8" table:style-name="ce18"/>
          <table:covered-table-cell/>
          <table:covered-table-cell table:number-columns-repeated="4"/>
          <table:table-cell table:style-name="ce18"/>
          <table:table-cell table:number-columns-repeated="16363"/>
        </table:table-row>
        <table:table-row table:style-name="ro2">
          <table:table-cell table:number-columns-repeated="2" table:style-name="ce18"/>
          <table:table-cell office:value-type="string" table:number-columns-spanned="5" table:number-rows-spanned="1" table:style-name="ce2">
            <text:p>Responsável OS 1</text:p>
          </table:table-cell>
          <table:covered-table-cell table:number-columns-repeated="4"/>
          <table:table-cell table:number-columns-repeated="8" table:style-name="ce18"/>
          <table:table-cell office:value-type="string" table:number-columns-spanned="5" table:number-rows-spanned="1" table:style-name="ce2">
            <text:p>Responsável OS 2 (se aplicável)</text:p>
          </table:table-cell>
          <table:covered-table-cell table:number-columns-repeated="4"/>
          <table:table-cell table:number-columns-repeated="16364" table:style-name="ce1"/>
        </table:table-row>
        <table:table-row table:style-name="ro2">
          <table:table-cell table:number-columns-spanned="21" table:number-rows-spanned="1" table:style-name="ce19"/>
          <table:covered-table-cell table:number-columns-repeated="20"/>
          <table:table-cell table:number-columns-repeated="16363"/>
        </table:table-row>
        <table:table-row table:number-rows-repeated="104838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>
      <number:currency-symbol>R$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75in" fo:margin-right="0.75in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Tony Nakatani</meta:initial-creator>
    <dc:creator>Tony Shigueki Nakatani</dc:creator>
    <meta:creation-date>2026-05-15T00:24:35Z</meta:creation-date>
    <dc:date>2026-07-29T15:02:26Z</dc:date>
  </office:meta>
</office:document-meta>
</file>